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abij Lekstraat 21 3029B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6-06-2026</text:span> een aanvraag voor een omgevingsvergunning, met kenmerk <text:span text:style-name="nadrukvet">Z2026-008771</text:span>/<text:span text:style-name="nadrukvet">2026062600083</text:span>, heeft ontvangen voor de Bouwactiviteit (omgevingsplan). <text:span text:style-name="nadrukcur">(Grondslag: Omgevingswet, artikel 5.1)</text:span></text:p>
            <text:p text:style-name="common-al">De aanvraag betreft het plaatsen van een permanent ISPS-hekwerk incl. toegangspoort, calamiteitenpoorten en cameramasten op en langs de openbare kade aan de Lekstraat op de locatie nabij Lekstraat 21 3029B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7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771</meta:user-defined>
    <meta:user-defined meta:name="DCTERMS.abstract">het plaatsen van een permanent ISPS-hekwerk incl. toegangspoort, calamiteitenpoorten en cameramasten op en langs de openbare kade aan de Lekstr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abij Lekstraat 21 3029BN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98</meta:user-defined>
    <meta:user-defined meta:name="OVERHEIDop.GmbID/DC.identifier">gmb-2026-390798</meta:user-defined>
    <meta:user-defined meta:name="OVERHEIDop.versieInformatie"/>
  </office:meta>
</office:document-meta>
</file>