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urgerdammerdijk 44 1026B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twee dakkapellen en andere wijzigingen aan een rijksmonument</text:p>
            <text:p text:style-name="common-al">Zaakadres: Durgerdammerdijk 44 1026BZ Amsterdam</text:p>
            <text:p text:style-name="common-al">Datum ontvangst: 24-07-2026</text:p>
            <text:p text:style-name="common-al">Zaaknummer: Z2026-033109</text:p>
            <text:p text:style-name="common-al">DSO-nummer: 202607240121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79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109</meta:user-defined>
    <meta:user-defined meta:name="DCTERMS.abstract">plaatsen van twee dakkapellen en andere wijzigingen aan een rijksmonume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urgerdammerdijk 44 1026BZ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97</meta:user-defined>
    <meta:user-defined meta:name="OVERHEIDop.GmbID/DC.identifier">gmb-2026-390797</meta:user-defined>
    <meta:user-defined meta:name="OVERHEIDop.versieInformatie"/>
  </office:meta>
</office:document-meta>
</file>