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14-07-2026 16:45 hebben wij een aanvraag ontvangen voor het uitoefenen van het horecabedrijf (Erve Hartgerink) op het adres Oude Rijssenseweg 20 7475SN Markelo. Deze aanvraag staat ingeschreven onder zaaknummer 00001106337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last-al">Het betreft hier uitsluitend een kennisgeving. De plannen worden (nog) niet bekend gemaakt. Eventuele bezwaren kunnen pas worden ingediend nadat over de plannen is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39079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9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9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Hof van Twente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00001106337</meta:user-defined>
    <meta:user-defined meta:name="DCTERMS.abstract">het uitoefenen van het horecabedrijf (Erve Hartgerink)</meta:user-defined>
    <dc:language>nl</dc:language>
    <meta:user-defined meta:name="OVERHEIDop.locatietype/OVERHEIDop.gebiedsmarkering">Punt</meta:user-defined>
    <meta:user-defined meta:name="DC.title">Op 14-07-2026 16:45 hebben wij een aanvraag ontvangen voor het uitoefenen van het horecabedrijf (Erve Hartgerink) op het adres Oude Rijssenseweg 20 7475SN Markelo. Deze aanvraag staat ingeschreven onder zaaknummer 00001106337.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796</meta:user-defined>
    <meta:user-defined meta:name="OVERHEIDop.GmbID/DC.identifier">gmb-2026-390796</meta:user-defined>
    <meta:user-defined meta:name="OVERHEIDop.versieInformatie"/>
  </office:meta>
</office:document-meta>
</file>