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ing omgevingsvergunning Goorsteeg 8 op verzoek vergunninghou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verzoek van de vergunninghouder is de omgevingsvergunning voor locatie Goorsteeg 8 ingetrokken. De intrekking is geregistreerd onder zaaknummer Z2026-000711. De ingetrokken vergunning had betrekking op de uitoefening van milieubelastende activiteiten. Het betrof het houden van vleesvarkens. </text:p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</text:span>
          </text:p>
            <text:p text:style-name="last-al">Belanghebbenden kunnen een bezwaar indienen. Dit kan tot en met 15 september 2026. U stuurt het bezwaar naar het college van burgemeester en wethouders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9079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tten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711</meta:user-defined>
    <dc:language>nl</dc:language>
    <meta:user-defined meta:name="OVERHEIDop.locatietype/OVERHEIDop.gebiedsmarkering">Punt</meta:user-defined>
    <meta:user-defined meta:name="DC.title">Besluit intrekking omgevingsvergunning Goorsteeg 8 op verzoek vergunninghoude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93</meta:user-defined>
    <meta:user-defined meta:name="OVERHEIDop.GmbID/DC.identifier">gmb-2026-390793</meta:user-defined>
    <meta:user-defined meta:name="OVERHEIDop.versieInformatie"/>
  </office:meta>
</office:document-meta>
</file>