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Bonhoeffersingel 3 1069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llen van 3 houtopstanden in de achtertuin van de woning op de locatie Bonhoeffersingel 3</text:p>
            <text:p text:style-name="common-al">Zaakadres: Bonhoeffersingel 3 1069NB Amsterdam</text:p>
            <text:p text:style-name="common-al">Datum ontvangst: 12-08-2026</text:p>
            <text:p text:style-name="common-al">Zaaknummer: Z2026-035952</text:p>
            <text:p text:style-name="common-al">DSO-nummer: 202608120103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78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952</meta:user-defined>
    <meta:user-defined meta:name="DCTERMS.abstract">vellen van 3 houtopstanden in de achtertuin van de woning op de locatie Bonhoeffersingel 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Bonhoeffersingel 3 1069NB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89</meta:user-defined>
    <meta:user-defined meta:name="OVERHEIDop.GmbID/DC.identifier">gmb-2026-390789</meta:user-defined>
    <meta:user-defined meta:name="OVERHEIDop.versieInformatie"/>
  </office:meta>
</office:document-meta>
</file>