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17-9 t/m 30-9 2026, thv Hoeverkade 4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Hoeverkade 4, Alkmaar<text:span text:style-name="nadrukvet">; </text:span>het plaatsen van een container van 17-9 t/m 30-9 2026</text:p>
            <text:p text:style-name="common-al">
            
          </text:p>
            <text:p text:style-name="common-al">Datum ontvangst: 14-08-2026</text:p>
            <text:p text:style-name="common-al">Zaaknummer: 0000140066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077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7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667</meta:user-defined>
    <dc:language>nl</dc:language>
    <meta:user-defined meta:name="OVERHEIDop.locatietype/OVERHEIDop.gebiedsmarkering">Vlak</meta:user-defined>
    <meta:user-defined meta:name="DC.title">Omgevingsvergunning aangevraagd: het plaatsen van een container van 17-9 t/m 30-9 2026, thv Hoeverkade 4, Alkmaa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79</meta:user-defined>
    <meta:user-defined meta:name="OVERHEIDop.GmbID/DC.identifier">gmb-2026-390779</meta:user-defined>
    <meta:user-defined meta:name="OVERHEIDop.versieInformatie"/>
  </office:meta>
</office:document-meta>
</file>