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het organiseren van het Jubal Legacy Music Festival op 3 oktober 2026 op de locatie Energieplein te Dordrecht zaaknummer 9003699036</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organiseren van het Jubal Legacy Music Festival op 3 oktober 2026 op de locatie Energieplein te Dordrecht    .</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de gemeente u weten dat er misschien iets verandert of plaatsvind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6 oktober 2026 een definitief besluit over de aanvraag van de vergunning. Als de gemeente van plan is de vergunning te verlenen, publiceert de gemeente daarover een nieuw bericht. Vanaf dat moment kunt u reageren. U kunt nu nog niet reageren.</text:p>
            <text:p text:style-name="common-al"/>
            <text:p text:style-name="common-al">
            <text:span text:style-name="nadrukvet">Heeft u vragen over de aanvraag van de vergunning?</text:span>
          </text:p>
            <text:p text:style-name="last-al">U kun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077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7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7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oor het organiseren van het Jubal Legacy Music Festival op 3 oktober 2026 op de locatie Energieplein te Dordrecht zaaknummer 9003699036</meta:user-defined>
    <meta:user-defined meta:name="DCTERMS.W3CDTF/DCTERMS.available">2026-08-18</meta:user-defined>
    <meta:user-defined meta:name="DCTERMS.W3CDTF/OVERHEIDop.jaargang">2026</meta:user-defined>
    <meta:user-defined meta:name="OVERHEIDop.publicationIssue">390778</meta:user-defined>
    <meta:user-defined meta:name="OVERHEIDop.GmbID/DC.identifier">gmb-2026-390778</meta:user-defined>
    <meta:user-defined meta:name="OVERHEIDop.versieInformatie"/>
  </office:meta>
</office:document-meta>
</file>