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duurzamen van een woning op de locatie Oude Veerweg 3 te Dordrecht zaaknummer 900368714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verduurzamen van een woning op de locatie Oude Veerweg 3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6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077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7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7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rduurzamen van een woning op de locatie Oude Veerweg 3 te Dordrecht zaaknummer 9003687144</meta:user-defined>
    <meta:user-defined meta:name="DCTERMS.W3CDTF/DCTERMS.available">2026-08-18</meta:user-defined>
    <meta:user-defined meta:name="DCTERMS.W3CDTF/OVERHEIDop.jaargang">2026</meta:user-defined>
    <meta:user-defined meta:name="OVERHEIDop.publicationIssue">390771</meta:user-defined>
    <meta:user-defined meta:name="OVERHEIDop.GmbID/DC.identifier">gmb-2026-390771</meta:user-defined>
    <meta:user-defined meta:name="OVERHEIDop.versieInformatie"/>
  </office:meta>
</office:document-meta>
</file>