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aanhangw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</text:p>
            <text:p text:style-name="common-al">een controle op 27 juli 2026 omstreeks 7:49 uur heeft</text:p>
            <text:p text:style-name="common-al">een gemeentelijk toezichthouder van het bedrijfsonderdeel</text:p>
            <text:p text:style-name="common-al">Handhavingsorganisatie van de Dienst Stadsbeheer, op de genoemde locatie,</text:p>
            <text:p text:style-name="common-al">geconstateerd dat een eenassige aanhanger,</text:p>
            <text:p text:style-name="common-al">kleur wit, langer dan drie achtereenvolgende dagen op de weg staat. Dit is in</text:p>
            <text:p text:style-name="common-al">strijd met artikel 5:6 lid 1 sub a van de Algemene plaatselijke verordening</text:p>
            <text:p text:style-name="common-al">voor de gemeente Den Haag. Wij verzoeken de eigenaar van de aanhanger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 Indien de aanhanger na de</text:p>
            <text:p text:style-name="common-al">publicatietermijn van 14 dagen wederom wordt geconstateerd, zal de aanhanger worden verwijderd van de openbare weg. De aanhanger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</text:p>
            <text:p text:style-name="common-al">
            
          </text:p>
            <text:p text:style-name="common-al">
            <text:span text:style-name="nadrukvet">Ons kenmerk</text:span>: VTH2026-66741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Lunterenstraat 126, 2573 PT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7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741</meta:user-defined>
    <dc:language>nl</dc:language>
    <meta:user-defined meta:name="OVERHEIDop.locatietype/OVERHEIDop.gebiedsmarkering">Punt</meta:user-defined>
    <meta:user-defined meta:name="DC.title">Publicatie - aanhangwa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69</meta:user-defined>
    <meta:user-defined meta:name="OVERHEIDop.GmbID/DC.identifier">gmb-2026-390769</meta:user-defined>
    <meta:user-defined meta:name="OVERHEIDop.versieInformatie"/>
  </office:meta>
</office:document-meta>
</file>