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realiseren van een opbouw aan de voorzijde  aan Hertogstraat 8, 2405 ZH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realiseren van een opbouw aan de voorzijde  aan Hertogstraat 8, 2405 ZH Alphen aan den Rijn, geregistreerd onder nr. 0484389321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1-05-2026. De gemeente neemt daarover waarschijnlijk voor 23-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76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6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6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93215</meta:user-defined>
    <meta:user-defined meta:name="DCTERMS.abstract">Verlenging beslistermijn voor het realiseren van een opbouw aan de voorzijde  aan Hertogstraat 8, 2405 ZH Alphen aan den Rijn</meta:user-defined>
    <dc:language>nl</dc:language>
    <meta:user-defined meta:name="OVERHEIDop.locatietype/OVERHEIDop.gebiedsmarkering">Punt</meta:user-defined>
    <meta:user-defined meta:name="DC.title">Verlenging beslistermijn voor het realiseren van een opbouw aan de voorzijde  aan Hertogstraat 8, 2405 ZH Alphen aan den Rijn</meta:user-defined>
    <meta:user-defined meta:name="DCTERMS.W3CDTF/DCTERMS.available">2026-08-18</meta:user-defined>
    <meta:user-defined meta:name="DCTERMS.W3CDTF/OVERHEIDop.jaargang">2026</meta:user-defined>
    <meta:user-defined meta:name="OVERHEIDop.publicationIssue">390765</meta:user-defined>
    <meta:user-defined meta:name="OVERHEIDop.GmbID/DC.identifier">gmb-2026-390765</meta:user-defined>
    <meta:user-defined meta:name="OVERHEIDop.versieInformatie"/>
  </office:meta>
</office:document-meta>
</file>