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wijzigen van een eerder verleende vergunning V2023/516 aan Rijndijk 96, 2394 AJ Hazerswoude-Rijn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omgevingsvergunning ontvangen. De vergunning is aangevraagd voor het wijzigen van een eerder verleende vergunning V2023/516 aan Rijndijk 96, 2394 AJ Hazerswoude-Rijndijk, geregistreerd onder nr. 04843911097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11-06-2026. De gemeente neemt daarover waarschijnlijk voor 17-09-2026 een besluit. Als de vergunning wordt verleend, publiceert de gemeente een nieuw bericht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9076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6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76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lphen aan den Rij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4843911097</meta:user-defined>
    <meta:user-defined meta:name="DCTERMS.abstract">Verlenging beslistermijn voor het wijzigen van een eerder verleende vergunning V2023/516 aan Rijndijk 96, 2394 AJ Hazerswoude-Rijndijk</meta:user-defined>
    <dc:language>nl</dc:language>
    <meta:user-defined meta:name="OVERHEIDop.locatietype/OVERHEIDop.gebiedsmarkering">Punt</meta:user-defined>
    <meta:user-defined meta:name="DC.title">Verlenging beslistermijn voor het wijzigen van een eerder verleende vergunning V2023/516 aan Rijndijk 96, 2394 AJ Hazerswoude-Rijndijk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761</meta:user-defined>
    <meta:user-defined meta:name="OVERHEIDop.GmbID/DC.identifier">gmb-2026-390761</meta:user-defined>
    <meta:user-defined meta:name="OVERHEIDop.versieInformatie"/>
  </office:meta>
</office:document-meta>
</file>