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twee informatiezuilen 'Via Traiana', Prinsendijk nabij gebied de Witte Stein, en zuidelijker ter plaatse van een 'knik'  in de Prinse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Prinsendijk nabij gebied de Witte Stein, en zuidelijker ter plaatse van een 'knik' in de Prinsendijk</text:p>
            <text:p text:style-name="common-al">
            <text:span text:style-name="nadrukvet">Ontvangstdatum:</text:span> 14 augustus 2026</text:p>
            <text:p text:style-name="common-al">
            <text:span text:style-name="nadrukvet">Kenmerk:</text:span> Z2026-00000786</text:p>
            <text:p text:style-name="common-al">De aanvraag gaat over de activiteit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Beesel via leefomgeving@beesel.nl of via 077-474 92 92.</text:p>
            <text:p text:style-name="last-al">Het college van Burgemeester en Wethouders van Bees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sel</text:p>
            </table:table-cell>
            <table:table-cell office:value-type="string" table:style-name="header.C">
              <text:p text:style-name="headerright"><text:span text:style-name="nr">Nr. 39076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sel</meta:user-defined>
    <meta:user-defined meta:name="OVERHEID.Gemeente/OVERHEID.authority">Bee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86</meta:user-defined>
    <meta:user-defined meta:name="DCTERMS.abstract">Betreft: Aanvraag op locatie Prinsendijk nabij gebied de Witte Stein, en zuidelijker ter plaatse van een 'knik'  in de Prinsendijk</meta:user-defined>
    <dc:language>nl</dc:language>
    <meta:user-defined meta:name="OVERHEIDop.locatietype/OVERHEIDop.gebiedsmarkering">Vlak</meta:user-defined>
    <meta:user-defined meta:name="DC.title">Aanvraag Omgevingsvergunning voor het plaatsen van twee informatiezuilen 'Via Traiana', Prinsendijk nabij gebied de Witte Stein, en zuidelijker ter plaatse van een 'knik'  in de Prinsend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60</meta:user-defined>
    <meta:user-defined meta:name="OVERHEIDop.GmbID/DC.identifier">gmb-2026-390760</meta:user-defined>
    <meta:user-defined meta:name="OVERHEIDop.versieInformatie"/>
  </office:meta>
</office:document-meta>
</file>