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R beoordelingsbesluit voor het intern wijzigen van de stalinrichting aan Zevent 12 te Puiflijk, zaaknummer AB24.01922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ruten hebben op 27 december 2023 een aanmeldingsnotitie mer beoordelingsplicht ontvangen. Deze is op 4 maart 2026 aangevuld. Het betreft het intern wijzigen van de stalinrichting op de locatie Zevent 12 te Puiflijk.</text:p>
            <text:p text:style-name="common-al"/>
            <text:p text:style-name="common-al">Burgemeester en wethouders van Druten zijn verplicht te beoordelen of voor de voorgenomen activiteit een milieueffectrapport (MER) moet worden opgesteld.</text:p>
            <text:p text:style-name="common-al"/>
            <text:p text:style-name="common-al">Burgemeester en wethouders van Druten hebben in dit geval beslist dat het opstellen van een MER niet noodzakelijk is.</text:p>
            <text:p text:style-name="common-al"/>
            <text:p text:style-name="common-al">
            <text:span text:style-name="nadrukvet">Bent u het niet eens met het mer-beoordelingsbesluit? </text:span>
          </text:p>
            <text:p text:style-name="common-al">Tegen het mer- beoordelingsbesluit zelf staat geen rechtsbescherming open. Indien u het niet eens bent met het mer-beoordelingsbesluit kunt u hierover zienswijzen indienen tegen het ontwerpbesluit.</text:p>
            <text:p text:style-name="common-al"/>
            <text:p text:style-name="common-al">
            <text:span text:style-name="nadrukvet">Meer informatie</text:span>
          </text:p>
            <text:p text:style-name="common-al">Voor vragen kunt u bellen naar de Omgevingsdienst Groene Metropool via telefoonnummer 024 - 751 77 00. U kunt ook mailen naar omgevingsloket@odrn.nl. Noem hierbij het bovengenoemde zaaknummer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ruten</text:p>
            </table:table-cell>
            <table:table-cell office:value-type="string" table:style-name="header.C">
              <text:p text:style-name="headerright"><text:span text:style-name="nr">Nr. 39075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5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5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Dru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ruten</meta:user-defined>
    <meta:user-defined meta:name="OVERHEID.Gemeente/OVERHEID.authority">Drut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R beoordelingsbesluit voor het intern wijzigen van de stalinrichting aan Zevent 12 te Puiflijk, zaaknummer AB24.01922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754</meta:user-defined>
    <meta:user-defined meta:name="OVERHEIDop.GmbID/DC.identifier">gmb-2026-390754</meta:user-defined>
    <meta:user-defined meta:name="OVERHEIDop.versieInformatie"/>
  </office:meta>
</office:document-meta>
</file>