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asstraat 59-3 1078H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op de derde verdieping</text:p>
            <text:p text:style-name="common-al">Zaakadres: Maasstraat 59-3 1078HD Amsterdam</text:p>
            <text:p text:style-name="common-al">Datum ontvangst: 12-06-2026</text:p>
            <text:p text:style-name="common-al">Zaaknummer: Z2026-025997</text:p>
            <text:p text:style-name="common-al">DSO-nummer: 20260612017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7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997</meta:user-defined>
    <meta:user-defined meta:name="DCTERMS.abstract">wijzigen van de indeling op de d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asstraat 59-3 1078HD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52</meta:user-defined>
    <meta:user-defined meta:name="OVERHEIDop.GmbID/DC.identifier">gmb-2026-390752</meta:user-defined>
    <meta:user-defined meta:name="OVERHEIDop.versieInformatie"/>
  </office:meta>
</office:document-meta>
</file>