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ngracht 462 1017C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noveren en isoleren van het dak</text:p>
            <text:p text:style-name="common-al">Zaakadres: Herengracht 462 1017CA Amsterdam</text:p>
            <text:p text:style-name="common-al">Datum ontvangst: 06-07-2026</text:p>
            <text:p text:style-name="common-al">Zaaknummer: Z2026-029876</text:p>
            <text:p text:style-name="common-al">DSO-nummer: 202607060176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75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876</meta:user-defined>
    <meta:user-defined meta:name="DCTERMS.abstract">het renoveren en isoleren van de dak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engracht 462 1017CA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50</meta:user-defined>
    <meta:user-defined meta:name="OVERHEIDop.GmbID/DC.identifier">gmb-2026-390750</meta:user-defined>
    <meta:user-defined meta:name="OVERHEIDop.versieInformatie"/>
  </office:meta>
</office:document-meta>
</file>