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Kennisgeving besluit buitenplanse omgevingsplanactiviteit (BOPA)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baan 47 47a, 6596DD Milsbeek </text:span>- het splitsen van een woning (Z2025-00001883)</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het splitsen van een woning.</text:p>
            <text:p text:style-name="common-al">Het besluit is toegekend op 14 augustus 2026.</text:p>
            <text:p text:style-name="common-al">Het besluit betreft de volgende activiteit(en):</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item text:style-override="id1-3-2-1-1-6-3">
                <text:number>•</text:number>
                <text:p text:style-name="al">technische bouwactiviteit</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15 augustus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 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907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ennep</meta:user-defined>
    <meta:user-defined meta:name="OVERHEIDop.Rubriek/DC.type">omgevingsvergunning</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1883</meta:user-defined>
    <meta:user-defined meta:name="DCTERMS.abstract">Betreft: Beschikking op aanvraag (geanonimiseerd) Omgevingsvergunning - Oudebaan 47 47a, 6596DD Milsbeek</meta:user-defined>
    <dc:language>nl</dc:language>
    <meta:user-defined meta:name="DC.title">Kennisgeving besluit buitenplanse omgevingsplanactiviteit (BOPA) Omgevingsvergunning</meta:user-defined>
    <meta:user-defined meta:name="OVERHEIDop.datumEindeReactietermijn">2026-09-25</meta:user-defined>
    <meta:user-defined meta:name="OVERHEIDop.terinzageleggingBG">https://jeleefomgeving.nl/inzien/001683032/27d1adbf-57be-4f30-9827-b607e454be72</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202</meta:user-defined>
    <meta:user-defined meta:name="OVERHEIDop.publicationIssue">390748</meta:user-defined>
    <meta:user-defined meta:name="OVERHEIDop.GmbID/DC.identifier">gmb-2026-390748</meta:user-defined>
    <meta:user-defined meta:name="OVERHEIDop.versieInformatie"/>
  </office:meta>
</office:document-meta>
</file>