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T.h.v. Kwadijk 3 te Kwadijk, DSO nummer 2026081101327, zaaknummer ODIJ-Z-26-18681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Edam-Volendam. De melding is gedaan voor de activiteit toepassen van grond of baggerspecie op de locatie T.h.v. Kwadijk 3 te Kwadijk.</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907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T.h.v. Kwadijk 3 te Kwadijk, DSO nummer 2026081101327, zaaknummer ODIJ-Z-26-186813</meta:user-defined>
    <meta:user-defined meta:name="DCTERMS.W3CDTF/DCTERMS.available">2026-08-18</meta:user-defined>
    <meta:user-defined meta:name="DCTERMS.W3CDTF/OVERHEIDop.jaargang">2026</meta:user-defined>
    <meta:user-defined meta:name="OVERHEIDop.publicationIssue">390741</meta:user-defined>
    <meta:user-defined meta:name="OVERHEIDop.GmbID/DC.identifier">gmb-2026-390741</meta:user-defined>
    <meta:user-defined meta:name="OVERHEIDop.versieInformatie"/>
  </office:meta>
</office:document-meta>
</file>