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Eilandweg 23-25 te Broek in Waterland, DSO nummer 2026081200970, zaaknummer ODIJ-Z-26-18686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Waterland. De melding is gedaan voor de activiteit toepassen van grond of baggerspecie op de locatie Eilandweg 23-25 te Broek in Waterland.</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07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Eilandweg 23-25 te Broek in Waterland, DSO nummer 2026081200970, zaaknummer ODIJ-Z-26-186866</meta:user-defined>
    <meta:user-defined meta:name="DCTERMS.W3CDTF/DCTERMS.available">2026-08-18</meta:user-defined>
    <meta:user-defined meta:name="DCTERMS.W3CDTF/OVERHEIDop.jaargang">2026</meta:user-defined>
    <meta:user-defined meta:name="OVERHEIDop.publicationIssue">390739</meta:user-defined>
    <meta:user-defined meta:name="OVERHEIDop.GmbID/DC.identifier">gmb-2026-390739</meta:user-defined>
    <meta:user-defined meta:name="OVERHEIDop.versieInformatie"/>
  </office:meta>
</office:document-meta>
</file>