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Toepassen bestuursdwang voor een grijze Honda Civic met kenteken SZY43762 (PL) aan Olympiade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oedeisend bestuursdwang</text:span>
          </text:p>
            <text:p text:style-name="common-al">Burgemeester en wethouders van de gemeente Vlaardingen maken bekend dat zij bestuursdwang hebben toegepast op grond van artikel 170, eerste lid, sub c van de Wegenverkeerswet 1994. Het volgende voertuig is weggesleept en naar de gemeentelijke bewaarplaats overgebracht:</text:p>
            <text:p text:style-name="common-al">
            <text:span text:style-name="nadrukvet">Kenmerken voertuig</text:span>
          </text:p>
            <text:p text:style-name="common-al">Merk/Type: Honda Civic </text:p>
            <text:p text:style-name="common-al">Kleur: Grijs</text:p>
            <text:p text:style-name="common-al">Kenteken: SZY43762 (PL)</text:p>
            <text:p text:style-name="common-al">Locatie verwijdering: Olympiade</text:p>
            <text:p text:style-name="common-al">Ondanks onderzoek is de eigenaar/houder van het voertuig niet te achterhalen.</text:p>
            <text:p text:style-name="common-al">
            <text:span text:style-name="nadrukvet">Feiten constatering/overtreding </text:span>
          </text:p>
            <text:p text:style-name="common-al">Op donderdag 30 juli 2026 zijn onze handhavers naar aanleiding van een melding over een foutief geparkeerd voertuig ter plaatse gegaan. Omstreeks 14:30 uur waren de handhavers aanwezig op de locatie. Ter plaatse zagen zij een voertuig dat buiten de daarvoor bestemde parkeervakken stond geparkeerd. Ook constateerden zij dat op de betreffende locatie een parkeerverbodzone van toepassing was. Bij het inrijden van de wijk is verkeersbord E1 geplaatst, waarmee het parkeerverbod wordt aangeduid.</text:p>
            <text:p text:style-name="common-al">Na controle van het voertuig in het daarvoor bestemde systeem constateerden de handhavers dat voor het voertuig al meerdere bekeuringen waren geregistreerd wegens het parkeren op de betreffende locatie. Ook zagen zij dat aan de voorzijde van het voertuig een sleeptouw onder het voertuig was bevestigd.</text:p>
            <text:p text:style-name="common-al">Omdat het voertuig in strijd met het ter plaatse geldende parkeerverbod stond geparkeerd en verwijdering van het voertuig noodzakelijk werd geacht, is besloten het voertuig op grond van artikel 170 van de Wegenverkeerswet 1994 te laten overbrengen. Op donderdag 30 juli 2026 omstreeks 14:31 uur is het voertuig verwijderd en overgebracht naar de gemeentelijke loods aan de George Stephensonweg 33 te Vlaardingen.</text:p>
            <text:p text:style-name="common-al">
            <text:span text:style-name="nadrukvet">Juridisch kader</text:span>
          </text:p>
            <text:p text:style-name="common-al">Op grond van artikel 170, eerste lid, sub a Wegenverkeerswet 1994 (hierna: WvW) zijn burgemeester en wethouders bevoegd een op een weg staand voertuig over te brengen en in bewaring te stellen, indien met het voertuig een bij of krachtens de wet vastgesteld voorschrift wordt overtreden en bovendien verwijdering van het voertuig noodzakelijk is in verband met:</text:p>
            <text:list text:style-name="id1-3-2-1-1-15">
              <text:list-item text:style-override="id1-3-2-1-1-15-1">
                <text:number>a.</text:number>
                <text:p text:style-name="al">het belang van de veiligheid op de weg, of</text:p>
              </text:list-item>
              <text:list-item text:style-override="id1-3-2-1-1-15-2">
                <text:number>b.</text:number>
                <text:p text:style-name="al">het belang van de vrijheid van het verkeer, of</text:p>
              </text:list-item>
              <text:list-item text:style-override="id1-3-2-1-1-15-3">
                <text:number>c.</text:number>
                <text:p text:style-name="al">het vrijhouden van aangewezen weggedeelten en wegen.</text:p>
              </text:list-item>
            </text:list>
            <text:p text:style-name="common-al">Artikel 62 Reglement verkeersregels en verkeerstekens 1990 (RVV 1990) verplicht weggebruikers gevolg te geven aan verkeerstekens die een gebod of verbod inhouden. Door het voertuig op het betreffende weggedeelte te parkeren, is gehandeld in strijd met artikel 62 RVV 1990 in samenhang met bord E1 van bijlage 1 bij het RVV 1990.</text:p>
            <text:p text:style-name="common-al">Op grond van artikel 2 van de Wegsleepverordening Vlaardingen 2025 zijn binnen de gemeente Vlaardingen de wegen en weggedeelten aangewezen die vallen onder artikel 170, eerste lid, onder c, WVW 1994, voor zover deze behoren tot de in artikel 2 van het Besluit wegslepen van voertuigen genoemde categorieën. </text:p>
            <text:p text:style-name="common-al">
            <text:span text:style-name="nadrukvet">Kosten</text:span>
          </text:p>
            <text:p text:style-name="common-al">De gemaakte kosten voor het toepassen van spoedeisend bestuursdwang op 30 juli 2026 bestaan uit de kosten voor het verwijderen van het voertuig en de gemeentelijke kosten voor de administratieve afhandeling en de inzet van de toezichthouders. Deze kosten worden op u verhaald. Daarnaast moet u de kosten betalen voor de stalling van het voertuig. De kosten zijn: €185,- voor het verwijderen van het voertuig en na de eerste 48 uur € 15,- per dag voor het stallen van het voertuig.</text:p>
            <text:p text:style-name="last-al">De eigenaar/houder van het voertuig kan <text:span text:style-name="nadrukvet">vóór</text:span> <text:span text:style-name="nadrukvet">16 november 2026</text:span> een afspraak maken om het voertuig op te halen via 010 248 4000. De eigenaar/houder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07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098413</meta:user-defined>
    <dc:language>nl</dc:language>
    <meta:user-defined meta:name="OVERHEIDop.locatietype/OVERHEIDop.gebiedsmarkering">Weg</meta:user-defined>
    <meta:user-defined meta:name="DC.title">Toepassen bestuursdwang voor een grijze Honda Civic met kenteken SZY43762 (PL) aan Olympiade te Vlaardingen</meta:user-defined>
    <meta:user-defined meta:name="DCTERMS.W3CDTF/DCTERMS.available">2026-08-20</meta:user-defined>
    <meta:user-defined meta:name="DCTERMS.W3CDTF/OVERHEIDop.jaargang">2026</meta:user-defined>
    <meta:user-defined meta:name="OVERHEIDop.publicationIssue">390737</meta:user-defined>
    <meta:user-defined meta:name="OVERHEIDop.GmbID/DC.identifier">gmb-2026-390737</meta:user-defined>
    <meta:user-defined meta:name="OVERHEIDop.versieInformatie"/>
  </office:meta>
</office:document-meta>
</file>