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een container van 27 juli t/m 13 augustus 2026 ter hoogte van Kolkmanstraat 1-1, Amersfoort tot en met 16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Kolkmanstraat 1 1, Amersfoort</text:p>
            <text:p text:style-name="common-al">
            <text:span text:style-name="nadrukvet">Omschrijving: </text:span>	plaatsen van een container van 27 juli t/m 13 augustus 2026 [T/M 16 augustus 2026]</text:p>
            <text:p text:style-name="common-al">
            <text:span text:style-name="nadrukvet">Zaaknummer:</text:span> 	CLZ-APV2026-07-20-5f2c9599</text:p>
            <text:p text:style-name="common-al">
            
          </text:p>
            <text:p text:style-name="common-al">
            <text:span text:style-name="nadrukvet">Datum besluit verzonden/bekendmaking: </text:span>14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073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0-5f2c9599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een container van 27 juli t/m 13 augustus 2026 ter hoogte van Kolkmanstraat 1-1, Amersfoort tot en met 16 augustus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31</meta:user-defined>
    <meta:user-defined meta:name="OVERHEIDop.GmbID/DC.identifier">gmb-2026-390731</meta:user-defined>
    <meta:user-defined meta:name="OVERHEIDop.versieInformatie"/>
  </office:meta>
</office:document-meta>
</file>