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wijzigen van een eerder verleende omgevingsvergunning (04843728536) aan Molenstraat 48, 2471 AB Zwammerdam</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wijzigen van een eerder verleende omgevingsvergunning (04843728536) aan Molenstraat 48, 2471 AB Zwammerdam, geregistreerd onder nr. 0484390504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8-06-2026. De gemeente neemt daarover waarschijnlijk voor 14-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72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5041</meta:user-defined>
    <meta:user-defined meta:name="DCTERMS.abstract">Verlenging beslistermijn voor het wijzigen van een eerder verleende omgevingsvergunning (04843728536) aan Molenstraat 48, 2471 AB Zwammerdam</meta:user-defined>
    <dc:language>nl</dc:language>
    <meta:user-defined meta:name="OVERHEIDop.locatietype/OVERHEIDop.gebiedsmarkering">Punt</meta:user-defined>
    <meta:user-defined meta:name="DC.title">Verlenging beslistermijn voor het wijzigen van een eerder verleende omgevingsvergunning (04843728536) aan Molenstraat 48, 2471 AB Zwammerdam</meta:user-defined>
    <meta:user-defined meta:name="DCTERMS.W3CDTF/DCTERMS.available">2026-08-18</meta:user-defined>
    <meta:user-defined meta:name="DCTERMS.W3CDTF/OVERHEIDop.jaargang">2026</meta:user-defined>
    <meta:user-defined meta:name="OVERHEIDop.publicationIssue">390724</meta:user-defined>
    <meta:user-defined meta:name="OVERHEIDop.GmbID/DC.identifier">gmb-2026-390724</meta:user-defined>
    <meta:user-defined meta:name="OVERHEIDop.versieInformatie"/>
  </office:meta>
</office:document-meta>
</file>