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plaatsen van een tijdelijk circulair schoolgebouw Koning Willem- Alexanderlaan nabij 119 in Zev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Omgevingsdienst Midden-Holland (ODMH) namens gemeente Zuidplas besloten om de beslistermijn van de aanvraag met kenmerk 2026-00012734 voor het plaatsen van een tijdelijk circulair schoolgebouw op de locatie Koning Willem- Alexanderlaan nabij 119 in Zevenhuiz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9072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2734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plaatsen van een tijdelijk circulair schoolgebouw Koning Willem- Alexanderlaan nabij 119 in Zevenhuiz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21</meta:user-defined>
    <meta:user-defined meta:name="OVERHEIDop.GmbID/DC.identifier">gmb-2026-390721</meta:user-defined>
    <meta:user-defined meta:name="OVERHEIDop.versieInformatie"/>
  </office:meta>
</office:document-meta>
</file>