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, Dorpsstraat 22, 6587AZ Middel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is een melding ontvangen waarvoor geen vergunningsplicht geldt voor de locatie Dorpsstraat 22, 6587AZ Middelaar. De melding is geregistreerd onder zaaknummer Z2026-00000282. Wij hebben deze melding geaccepteerd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omgevingsloket@mookenmiddelaar.nl of telefoonnummer 024-6969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39072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ok en Middelaa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282</meta:user-defined>
    <meta:user-defined meta:name="DCTERMS.abstract">Betreft: Melding op locatie Dorpsstraat 22, 6587AZ Middelaar</meta:user-defined>
    <dc:language>nl</dc:language>
    <meta:user-defined meta:name="OVERHEIDop.locatietype/OVERHEIDop.gebiedsmarkering">Vlak</meta:user-defined>
    <meta:user-defined meta:name="DC.title">Kennisgeving melding, Dorpsstraat 22, 6587AZ Middelaa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20</meta:user-defined>
    <meta:user-defined meta:name="OVERHEIDop.GmbID/DC.identifier">gmb-2026-390720</meta:user-defined>
    <meta:user-defined meta:name="OVERHEIDop.versieInformatie"/>
  </office:meta>
</office:document-meta>
</file>