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Verlengen van verleende vergunning voor de duur van 2 jaar voor bezorgservice, Strawinskylaan 30, 3533JB Utrecht, GU-Z2026-00533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rawinskylaan 30, 3533JB Utrecht</text:p>
            <text:p text:style-name="common-al">GU-Z2026-0053307</text:p>
            <text:p text:style-name="common-al">Toelichting: Verlengen van verleende vergunning voor de duur van 2 jaar voor bezorgservic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7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3307</meta:user-defined>
    <meta:user-defined meta:name="DCTERMS.abstract">Toelichting: Verlengen van verleende vergunning voor de duur van 2 jaar voor bezorgservice</meta:user-defined>
    <dc:language>nl</dc:language>
    <meta:user-defined meta:name="OVERHEIDop.locatietype/OVERHEIDop.gebiedsmarkering">Vlak</meta:user-defined>
    <meta:user-defined meta:name="DC.title">Verleende Omgevingsvergunning, Verlengen van verleende vergunning voor de duur van 2 jaar voor bezorgservice, Strawinskylaan 30, 3533JB Utrecht, GU-Z2026-0053307</meta:user-defined>
    <meta:user-defined meta:name="OVERHEIDop.datumEindeReactietermijn">2026-09-25</meta:user-defined>
    <meta:user-defined meta:name="OVERHEIDop.terinzageleggingBG">https://jeleefomgeving.nl/inzien/002220647/dfa04be0-7965-4f6d-9bf4-af0321e3220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18</meta:user-defined>
    <meta:user-defined meta:name="OVERHEIDop.GmbID/DC.identifier">gmb-2026-390718</meta:user-defined>
    <meta:user-defined meta:name="OVERHEIDop.versieInformatie"/>
  </office:meta>
</office:document-meta>
</file>