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voorwerp op of aan de weg plaatsen ontheffing op de locatie Hoofdstraat 118, 2931 CL Krimpen aan de L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-08-2026 heeft de gemeente een aanvraag ontvangen voor een voorwerp op of aan de weg plaatsen ontheffing voor voorwerp op of aan de weg plaatsen ontheffing van 21-08-2026 tot 21-09-2026 op de locatie Hoofdstraat 118, 2931 CL Krimpen aan de Lek. De aanvraag is geregistreerd onder zaaknummer 19311970180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07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70180</meta:user-defined>
    <dc:language>nl</dc:language>
    <meta:user-defined meta:name="OVERHEIDop.locatietype/OVERHEIDop.gebiedsmarkering">Punt</meta:user-defined>
    <meta:user-defined meta:name="DC.title">Kennisgeving ontvangst aanvraag voor voorwerp op of aan de weg plaatsen ontheffing op de locatie Hoofdstraat 118, 2931 CL Krimpen aan de L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14</meta:user-defined>
    <meta:user-defined meta:name="OVERHEIDop.GmbID/DC.identifier">gmb-2026-390714</meta:user-defined>
    <meta:user-defined meta:name="OVERHEIDop.versieInformatie"/>
  </office:meta>
</office:document-meta>
</file>