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realiseren van een constructieve doorbraak tussen woonkamer en keuken aan Zijde 75, 2771 EL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13-08-2026</text:span>een omgevingsvergunning verleend. De gemeente geeft hiermee toestemming voor Het realiseren van een constructieve doorbraak tussen woonkamer en keuken aan Zijde 75, 2771 EL Boskoop, geregistreerd onder nr. 0484389316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071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1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1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93164</meta:user-defined>
    <meta:user-defined meta:name="DCTERMS.abstract">Verleende vergunning voor Het realiseren van een constructieve doorbraak tussen woonkamer en keuken aan Zijde 75, 2771 EL Boskoop</meta:user-defined>
    <dc:language>nl</dc:language>
    <meta:user-defined meta:name="OVERHEIDop.locatietype/OVERHEIDop.gebiedsmarkering">Punt</meta:user-defined>
    <meta:user-defined meta:name="DC.title">Verleende vergunning voor Het realiseren van een constructieve doorbraak tussen woonkamer en keuken aan Zijde 75, 2771 EL Boskoop</meta:user-defined>
    <meta:user-defined meta:name="DCTERMS.W3CDTF/DCTERMS.available">2026-08-18</meta:user-defined>
    <meta:user-defined meta:name="DCTERMS.W3CDTF/OVERHEIDop.jaargang">2026</meta:user-defined>
    <meta:user-defined meta:name="OVERHEIDop.publicationIssue">390712</meta:user-defined>
    <meta:user-defined meta:name="OVERHEIDop.GmbID/DC.identifier">gmb-2026-390712</meta:user-defined>
    <meta:user-defined meta:name="OVERHEIDop.versieInformatie"/>
  </office:meta>
</office:document-meta>
</file>