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Zuidelijke dijk (ten zuiden van Moeniswerverpad) te Marken, DSO nummer 2026081201039, zaaknummer ODIJ-Z-26-18687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Waterland. De melding is gedaan voor de activiteit toepassen van grond of baggerspecie op de locatie Zuidelijke dijk (ten zuiden van Moeniswerverpad) te Marken.</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07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Zuidelijke dijk (ten zuiden van Moeniswerverpad) te Marken, DSO nummer 2026081201039, zaaknummer ODIJ-Z-26-186870</meta:user-defined>
    <meta:user-defined meta:name="DCTERMS.W3CDTF/DCTERMS.available">2026-08-18</meta:user-defined>
    <meta:user-defined meta:name="DCTERMS.W3CDTF/OVERHEIDop.jaargang">2026</meta:user-defined>
    <meta:user-defined meta:name="OVERHEIDop.publicationIssue">390710</meta:user-defined>
    <meta:user-defined meta:name="OVERHEIDop.GmbID/DC.identifier">gmb-2026-390710</meta:user-defined>
    <meta:user-defined meta:name="OVERHEIDop.versieInformatie"/>
  </office:meta>
</office:document-meta>
</file>