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vellen van een houtopstand (kap) Wilhelmina Bladergroenstraat 8 1068RS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vellen van 3 houtopstanden in de achtertuin van de woning op de locatie Wilhelmina Bladergroenstraat 8</text:p>
            <text:p text:style-name="common-al">Zaakadres: Wilhelmina Bladergroenstraat 8 1068RS Amsterdam</text:p>
            <text:p text:style-name="common-al">Datum ontvangst: 10-08-2026</text:p>
            <text:p text:style-name="common-al">Zaaknummer: Z2026-035483</text:p>
            <text:p text:style-name="common-al">DSO-nummer: 2026081000475</text:p>
            <text:p text:style-name="last-al">Dit is een kennisgeving. Indien u belanghebbende bent, kunt later in de procedure bezwaar indienen. Misschien hebt u nog vragen. Neem dan contact met ons op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0692</text:span><text:line-break/><text:date style:data-style-name="dag" text:fixed="true" text:date-value="2026-08-18"/><text:line-break/><text:date style:data-style-name="jaar" text:fixed="true" text:date-value="2026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692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692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Z2026-035483</meta:user-defined>
    <meta:user-defined meta:name="DCTERMS.abstract">vellen van 3 houtopstanden in de achtertuin van de woning op de locatie Wilhelmina Bladergroenstraat 8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vraag omgevingsvergunning vellen van een houtopstand (kap) Wilhelmina Bladergroenstraat 8 1068RS Amsterdam</meta:user-defined>
    <meta:user-defined meta:name="DCTERMS.W3CDTF/DCTERMS.available">2026-08-18</meta:user-defined>
    <meta:user-defined meta:name="DCTERMS.W3CDTF/OVERHEIDop.jaargang">2026</meta:user-defined>
    <meta:user-defined meta:name="OVERHEIDop.publicationIssue">390692</meta:user-defined>
    <meta:user-defined meta:name="OVERHEIDop.GmbID/DC.identifier">gmb-2026-390692</meta:user-defined>
    <meta:user-defined meta:name="OVERHEIDop.versieInformatie"/>
  </office:meta>
</office:document-meta>
</file>