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aanlegsteiger Bodegraafsestraatweg 93 in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Omgevingsdienst Midden-Holland (ODMH) namens gemeente Gouda besloten om de beslistermijn van de aanvraag met kenmerk 2026-00016110 voor het bouwen van een aanlegsteiger op de locatie Bodegraafsestraatweg 93 in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068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6110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istermijn verlengen aanvraag het bouwen van een aanlegsteiger Bodegraafsestraatweg 93 in Gouda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86</meta:user-defined>
    <meta:user-defined meta:name="OVERHEIDop.GmbID/DC.identifier">gmb-2026-390686</meta:user-defined>
    <meta:user-defined meta:name="OVERHEIDop.versieInformatie"/>
  </office:meta>
</office:document-meta>
</file>