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Kompasstraat 115, 2583 XX 's-Gravenhage, Waldeck Pyrmontkade 429, 2518 KE 's-Gravenhage, Laan van Meerdervoort 759, 2564 AE 's-Gravenhage, Prinsegracht 69, 2512 EX 's-Grav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Nachtelijke werkzaamheden , Het uitvoeren van nachtelijke werkzaamheden van 07-09-2026 t/m 27-09-2026, Ter hoogte van locaties Gevers Deynootweg 149, Kompasstraat 115-117, Maria Stuartplein 15-287, Waldeck Pyrmontkade 429, Laan van Meerdervoort 759, Prinsegracht 69-73 en Leyweg 176 op de locatie Kompasstraat 115, 2583 XX 's-Gravenhage, Waldeck Pyrmontkade 429, 2518 KE 's-Gravenhage, Laan van Meerdervoort 759, 2564 AE 's-Gravenhage, Prinsegracht 69, 2512 EX 's-Gravenhage, Maria Stuartplein 15, 2595 BX 's-Gravenhage, Leyweg 176, 2545 EA 's-Gravenhage, Gevers Deynootweg 149, 2586 HL 's-Gravenhage </text:p>
            <text:p text:style-name="common-al">
            
          </text:p>
            <text:p text:style-name="common-al">Ons kenmerk: VTH2026-63408</text:p>
            <text:p text:style-name="common-al">
            
          </text:p>
            <text:p text:style-name="common-al">Categorie: Nachtelijke ontheffing: Overige (DSO)</text:p>
            <text:p text:style-name="common-al">
            
          </text:p>
            <text:p text:style-name="common-al">
            <text:span text:style-name="nadrukvet">
              <text:span text:style-name="nadrukcur">Stadsdeel:</text:span>
            </text:span>
          </text:p>
            <text:p text:style-name="common-al">                           Meerdere stadsdelen             </text:p>
            <text:p text:style-name="common-al">
            
          </text:p>
            <text:p text:style-name="common-al">
            <text:span text:style-name="nadrukvet">
              <text:span text:style-name="nadrukcur">Locatie(s):</text:span>
            </text:span>
          </text:p>
            <text:p text:style-name="common-al">Kompasstraat 115, 2583 XX 's-Gravenhage, Waldeck Pyrmontkade 429, 2518 KE 's-Gravenhage, Laan van Meerdervoort 759, 2564 AE 's-Gravenhage, Prinsegracht 69, 2512 EX 's-Gravenhage, Maria Stuartplein 15, 2595 BX 's-Gravenhage, Leyweg 176, 2545 EA 's-Gravenhage, Gevers Deynootweg 149, 2586 HL 's-Gravenhage</text:p>
            <text:p text:style-name="common-al">
            
          </text:p>
            <text:p text:style-name="common-al">
            <text:span text:style-name="nadrukvet">
              <text:span text:style-name="nadrukcur">Datum bekendmaking besluit:</text:span>
            </text:span>
          </text:p>
            <text:p text:style-name="common-al">18-08-2026</text:p>
            <text:p text:style-name="common-al">
            
          </text:p>
            <text:p text:style-name="common-al">Ons besluit: u krijgt een ontheffing voor Nachtelijke werkzaamheden.</text:p>
            <text:p text:style-name="common-al">De Omgevingsdienst Haaglanden (ODH) heeft geen bezwaar tegen uw aanvraag. Wij zien ook geen reden om de ontheffing te weigeren. Daarom beoordelen wij uw aanvraag positief. We geven u een ontheffing voor geluidhinder voor nachtelijke werkzaamheden. </text:p>
            <text:p text:style-name="common-al">
            
          </text:p>
            <text:p text:style-name="common-al">•	Periode: van 7 september 2026 tot 27 september 2026.</text:p>
            <text:p text:style-name="common-al">•	De werkzaamheden vinden in de doordeweekse nachten.</text:p>
            <text:p text:style-name="common-al">
            
          </text:p>
            <text:p text:style-name="common-al">In bijlage 1 leest u waaraan uw aanvraag is getoetst. </text:p>
            <text:p text:style-name="common-al">
            
          </text:p>
            <text:p text:style-name="common-al">Houd u aan de voorwaarden die horen bij deze ontheffing.	 </text:p>
            <text:p text:style-name="common-al">Deze voorwaarden leest u ook in bijlage 1.</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text:p>
            <text:p text:style-name="common-al">
            
          </text:p>
            <text:p text:style-name="common-al">
            
          </text:p>
            <text:p text:style-name="common-al">Burgemeester en wethouders van Den Haag,</text:p>
            <text:p text:style-name="common-al">namens dezen:</text:p>
            <text:p text:style-name="common-al">
            
          </text:p>
            <text:p text:style-name="common-al">[Geanonimiseerd]</text:p>
            <text:p text:style-name="common-al">
            
          </text:p>
            <text:p text:style-name="common-al">
            
          </text:p>
            <text:p text:style-name="common-al">Deze beschikking is elektronisch aangemaakt en goedgekeurd en daarom niet ondertekend.</text:p>
            <text:p text:style-name="common-al">
            
          </text:p>
            <text:p text:style-name="common-al">Bijlage 1</text:p>
            <text:p text:style-name="common-al">
            
          </text:p>
            <text:p text:style-name="common-al">Waaraan is uw aanvraag getoetst?</text:p>
            <text:p text:style-name="common-al">
            
          </text:p>
            <text:p text:style-name="common-al">•	Artikel 4:6 lid 1 en 2 van de Algemene plaatselijke verordening.</text:p>
            <text:p text:style-name="common-al">
            
          </text:p>
            <text:p text:style-name="common-al">Beoordeling:</text:p>
            <text:p text:style-name="common-al">De aanvraag is getoetst zoals hierboven aangegeven. Wij hebben de aanvraag op 7 augustus 2026 voor advies voorgelegd aan onderstaande partijen.</text:p>
            <text:p text:style-name="common-al">
            
          </text:p>
            <text:p text:style-name="common-al">Advies Omgevingsdienst Haaglanden (ODH)</text:p>
            <text:p text:style-name="common-al">In het advies van 13 augustus 2026 adviseert de ODH positief vanuit het oogpunt van een gezonde en veilige leefomgeving waarbij de belangen van omwonenden zorgvuldig afgewogen worden tegen de noodzaak van de werkzaamheden.</text:p>
            <text:p text:style-name="common-al">ODH geeft aan dat er door Alcedo een akoestisch onderzoek is uitgevoerd naar de geluidbelasting als gevolg van de werkzaamheden op de dichtst bij de werkzaamheden gelegen woningen. Hieruit blijkt een langtijdgemiddeld beoordelingsniveau van maximaal 56 dB(A) gedurende één nacht. In de overige nachten ligt de geluidbelasting lager. Dit acht ODH acceptabel voor de duur van het project. </text:p>
            <text:p text:style-name="common-al">Gelet op het noodzakelijke karakter tezamen met het stellen van voorschriften in de ontheffing waaronder het tijdig informeren van de bewoners acht ODH de aangevraagde nachtelijke werkzaamheden toelaatbaar.</text:p>
            <text:p text:style-name="common-al">
            
          </text:p>
            <text:p text:style-name="common-al">Aan welke voorwaarden moet u voldoen als u gebruik maakt van de ontheffing?</text:p>
            <text:p text:style-name="common-al">
            
          </text:p>
            <text:p text:style-name="common-al">•	Gebruik de best mogelijke technieken om ‘s nachts zoveel mogelijk geluidhinder te voorkomen. Gebruik elektrische en hydraulische apparatuur. </text:p>
            <text:p text:style-name="common-al">•	Plaats bouwapparatuur en vrachtwagens op een plek waar omwonenden er ’s nachts het minste last van hebben. Dat geldt bijvoorbeeld ook voor activiteiten zoals het vullen van vrachtwagens met stenen. De uitvoerder moet er alles aan doen om de overlast te beperken. </text:p>
            <text:p text:style-name="common-al">•	Geef omwonenden op tijd informatie over de werkzaamheden (aanvang, duur en wat voor soort werkzaamheden).  </text:p>
            <text:p text:style-name="common-al">•	Overleg met omwonenden, als dat nodig is. Laat omwonenden ook weten bij wie ze terechtkunnen met klachten. </text:p>
            <text:p text:style-name="common-al">•	Laat de Centrale Meldkamer van de Politie Haaglanden [Geanonimiseerd] uiterlijk 24 uur vóór de werkzaamheden weten:  </text:p>
            <text:p text:style-name="common-al">- waar de werkzaamheden ’s nachts plaatsvinden </text:p>
            <text:p text:style-name="common-al">- datum en het tijdstip </text:p>
            <text:p text:style-name="common-al">- de aard en de duur van de werkzaamheden </text:p>
            <text:p text:style-name="common-al">- eventuele maatregelen om geluidhinder te voorkomen </text:p>
            <text:p text:style-name="common-al">- welke informatie omwonenden (hebben) ontvangen </text:p>
            <text:p text:style-name="common-al">•	Voer werkzaamheden met een hoge (piek)geluidsbelasting - boven 60 dB (A) - zoveel mogelijk uit vóór 01.00 uur of ná 04.00 uur. </text:p>
            <text:p text:style-name="common-al">•	Voer alleen werkzaamheden uit volgens de aanvraag. </text:p>
            <text:p text:style-name="common-al">•	Meld werkzaamheden aan met een LTC-melding via https://ltc.andes.nl/ltc/Account/Login?ReturnUrl=%2fltc%2f.</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last-al">U kunt dit verzoek indienen bij de rechtbank Den Haag. Voor de behandeling van dit verzoek worden kosten in rekening gebracht (griffiere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0685</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685</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685</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VTH2026-63408</meta:user-defined>
    <meta:user-defined meta:name="DCTERMS.abstract">Nachtelijke werkzaamheden , Het uitvoeren van nachtelijke werkzaamheden van 07-09-2026 t/m 27-09-2026, Ter hoogte van locaties Gevers Deynootweg 149, Kompasstraat 115-117, Maria Stuartplein 15-287, Waldeck Pyrmontkade 429, Laan van Meerdervoort 759, Prinsegracht 69-73 en Leyweg 176</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APV Vergunning - Besluiten, Kompasstraat 115, 2583 XX 's-Gravenhage, Waldeck Pyrmontkade 429, 2518 KE 's-Gravenhage, Laan van Meerdervoort 759, 2564 AE 's-Gravenhage, Prinsegracht 69, 2512 EX 's-Grave</meta:user-defined>
    <meta:user-defined meta:name="DCTERMS.W3CDTF/DCTERMS.available">2026-08-18</meta:user-defined>
    <meta:user-defined meta:name="DCTERMS.W3CDTF/OVERHEIDop.jaargang">2026</meta:user-defined>
    <meta:user-defined meta:name="OVERHEIDop.publicationIssue">390685</meta:user-defined>
    <meta:user-defined meta:name="OVERHEIDop.GmbID/DC.identifier">gmb-2026-390685</meta:user-defined>
    <meta:user-defined meta:name="OVERHEIDop.versieInformatie"/>
  </office:meta>
</office:document-meta>
</file>