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voor het Magisch Winterland van 27 t/m 30 december 2026 op het  Nicolaasplein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31 juli 2026 een aanvraag ontvangen met zaaknummer 2026-109699 voor een evenementenvergunning voor het Magisch Winterland van 27 t/m 30 december 2026 op de locatie Nicolaasplein te Zoetermeer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06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109699</meta:user-defined>
    <meta:user-defined meta:name="DCTERMS.abstract">Magisch Winterland (27 t/m 30 december 2026)</meta:user-defined>
    <dc:language>nl</dc:language>
    <meta:user-defined meta:name="OVERHEIDop.locatietype/OVERHEIDop.gebiedsmarkering">Punt</meta:user-defined>
    <meta:user-defined meta:name="DC.title">Kennisgeving aanvraag evenementenvergunning voor het Magisch Winterland van 27 t/m 30 december 2026 op het  Nicolaasplein te Zoetermee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82</meta:user-defined>
    <meta:user-defined meta:name="OVERHEIDop.GmbID/DC.identifier">gmb-2026-390682</meta:user-defined>
    <meta:user-defined meta:name="OVERHEIDop.versieInformatie"/>
  </office:meta>
</office:document-meta>
</file>