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realiseren van een E-gym fitnessruimte,  Pastoorsdijk 3A 7433DK Schalkhaar, [Diepenveen D 4642] Diepenveen D 46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29-07-2026</text:p>
            <text:p text:style-name="common-al">
            <text:span text:style-name="nadrukvet">Locatie:</text:span> Pastoorsdijk 3A 7433DK Schalkhaar, [Diepenveen D 4642] Diepenveen D 4642</text:p>
            <text:p text:style-name="common-al">
            <text:span text:style-name="nadrukvet">Zaakomschrijving:</text:span> het realiseren van een E-gym fitnessruimte</text:p>
            <text:p text:style-name="common-al">
            <text:span text:style-name="nadrukvet">Zaaknummer:</text:span> Z2026-0000397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397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6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3972</meta:user-defined>
    <meta:user-defined meta:name="DCTERMS.abstract">het realiseren van een E-gym fitnessruim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trokken aanvraag omgevingsvergunning, het realiseren van een E-gym fitnessruimte,  Pastoorsdijk 3A 7433DK Schalkhaar, [Diepenveen D 4642] Diepenveen D 464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78</meta:user-defined>
    <meta:user-defined meta:name="OVERHEIDop.GmbID/DC.identifier">gmb-2026-390678</meta:user-defined>
    <meta:user-defined meta:name="OVERHEIDop.versieInformatie"/>
  </office:meta>
</office:document-meta>
</file>