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grondverkoop door gemeente Westervoort van percelen gro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estervoort – nabij Rijndijk 23, </text:span>
          </text:p>
            <text:p text:style-name="common-al">
            <text:span text:style-name="nadrukvet">Perceel 1: </text:span>kadastraal bekend <text:span text:style-name="nadrukvet">Westervoort, </text:span>Sectie A, Perceelnummer 7194, groot ca. 83 m². </text:p>
            <text:p text:style-name="common-al">
            <text:span text:style-name="nadrukvet">Perceel 2</text:span>: kadastraal bekend <text:span text:style-name="nadrukvet">Westervoort, </text:span>Sectie A, Perceelnummer 7195 (ged.), groot ca. 291 m².</text:p>
            <text:p text:style-name="common-al">De gemeente Westervoort is voornemens om bovengenoemde percelen grond te verkopen aan de bewoners van de Rijndijk 23 te Westervoort.</text:p>
            <text:p text:style-name="common-al">De gemeente Westervoort is van oordeel dat er op grond van objectieve, redelijke en toetsbare criteria slechts één serieuze gegadigde in aanmerking komt.</text:p>
            <text:p text:style-name="common-al">Onderbouwing van dit standpunt: Gezien de locaties en de karakters van de percelen grond is het niet aannemelijk dat er meerdere partijen in aanmerking komen voor deze percelen, daarnaast sluiten de percelen direct aan het perceel van de bewoners aan de Rijndijk 23. Perceel 1 wordt al geruime tijd feitelijk gebruikt door de bewoners van Rijndijk 23. Daarnaast rust ten behoeve van deze bewoners een recht van overpad op perceel 2. Door deze bestaande gebruikssituatie en de functionele verbondenheid van de percelen met de aangrenzende woning, hebben de percelen voor derden geen zelfstandige en gelijkwaardige gebruikswaarde. Op grond hiervan is de gemeente van oordeel dat uitsluitend de huidige bewoners als serieuze gegadigde voor de voorgenomen verkoop kunnen worden aangemerkt.</text:p>
            <text:p text:style-name="common-al">De gemeente meent op grond van het voorgaande dat de bewoners van de Rijndijk 23 te Westervoort de enige serieuze gegadigde zijn om de percelen grond te verkrijgen. Mocht een belanghebbende bezwaren hebben tegen deze uitgifte, dan dient men die bezwaren binnen 20 kalenderdagen na publicatie van dit bericht kenbaar te maken door een kort geding aanhangig te maken bij de rechtbank Arnhem, Wal-burgstraat 2-4; 6811 CD Arnhem. Blijft een kort geding uit, dan is de gemeente vrij om (verder) gevolg te geven aan haar voornemen tot verkoop.</text:p>
            <text:p text:style-name="common-al">Met deze publicatie geeft de gemeente uitvoering aan het arrest van de Hoge Raad van 26 november 2021 (ECLI:NL:HR:2021:1778).</text:p>
            <text:p text:style-name="common-al">Voor informatie over deze publicatie kunt u telefonisch contact opnemen met de behandelend ambtenaar:</text:p>
            <text:p text:style-name="common-al">A. Einarson van 1Stroom. 1Stroom werkt voor de gemeente Duiven en de gemeente Westervoort.</text:p>
            <text:p text:style-name="common-al">U bereikt haar via telefoonnummer 088 95 3000 of via email a.einarson@1stroom.nl.</text:p>
            <text:p text:style-name="last-al">Gepubliceerd op donderdag 20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oort</text:p>
            </table:table-cell>
            <table:table-cell office:value-type="string" table:style-name="header.C">
              <text:p text:style-name="headerright"><text:span text:style-name="nr">Nr. 39067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7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7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Westervoort</meta:user-defined>
    <meta:user-defined meta:name="OVERHEID.Informatietype/DC.type">officiële publicatie</meta:user-defined>
    <meta:user-defined meta:name="OVERHEID.Gemeente/DCTERMS.publisher">Westervoort</meta:user-defined>
    <meta:user-defined meta:name="OVERHEID.Gemeente/OVERHEID.authority">Westervoort</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Perceel</meta:user-defined>
    <meta:user-defined meta:name="OVERHEIDop.locatietype/OVERHEIDop.gebiedsmarkering">Perceel</meta:user-defined>
    <meta:user-defined meta:name="DC.title">Voorgenomen grondverkoop door gemeente Westervoort van percelen grond</meta:user-defined>
    <meta:user-defined meta:name="DCTERMS.W3CDTF/DCTERMS.available">2026-08-20</meta:user-defined>
    <meta:user-defined meta:name="DCTERMS.W3CDTF/OVERHEIDop.jaargang">2026</meta:user-defined>
    <meta:user-defined meta:name="OVERHEIDop.publicationIssue">390677</meta:user-defined>
    <meta:user-defined meta:name="OVERHEIDop.GmbID/DC.identifier">gmb-2026-390677</meta:user-defined>
    <meta:user-defined meta:name="OVERHEIDop.versieInformatie"/>
  </office:meta>
</office:document-meta>
</file>