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uitbouw op de eerste verdieping  aan Ferdinand Bolstraat 1, 2391 VE Hazerswoude-Dorp, BOPA Ferdinand Bolstraat 1, 2391 VE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  een omgevingsvergunning verleend. De gemeente geeft hiermee toestemming voor het realiseren van een uitbouw op de eerste verdieping  aan Ferdinand Bolstraat 1, 2391 VE Hazerswoude-Dorp, BOPA Ferdinand Bolstraat 1, 2391 VE Hazerswoude-Dorp, geregistreerd onder nr. 04843855723.</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6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5723</meta:user-defined>
    <meta:user-defined meta:name="DCTERMS.abstract">Verleende vergunning voor het realiseren van een uitbouw op de eerste verdieping  aan Ferdinand Bolstraat 1, 2391 VE Hazerswoude-Dorp, BOPA Ferdinand Bolstraat 1, 2391 VE Hazerswoude-Dorp</meta:user-defined>
    <dc:language>nl</dc:language>
    <meta:user-defined meta:name="DC.title">Verleende vergunning voor het realiseren van een uitbouw op de eerste verdieping  aan Ferdinand Bolstraat 1, 2391 VE Hazerswoude-Dorp, BOPA Ferdinand Bolstraat 1, 2391 VE Hazerswoude-Dorp</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90</meta:user-defined>
    <meta:user-defined meta:name="OVERHEIDop.publicationIssue">390676</meta:user-defined>
    <meta:user-defined meta:name="OVERHEIDop.GmbID/DC.identifier">gmb-2026-390676</meta:user-defined>
    <meta:user-defined meta:name="OVERHEIDop.versieInformatie"/>
  </office:meta>
</office:document-meta>
</file>