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realiseren van een landschapstrap op locatie Bilwijk tussen Stolwijk en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8-2026 heeft de gemeente een aanvraag omgevingsvergunning ontvangen voor het realiseren van een landschapstrap op locatie Bilwijk tussen Stolwijk en Haastrecht. De aanvraag is geregistreerd onder zaaknummer 19311969336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06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9336</meta:user-defined>
    <dc:language>nl</dc:language>
    <meta:user-defined meta:name="OVERHEIDop.locatietype/OVERHEIDop.gebiedsmarkering">Vlak</meta:user-defined>
    <meta:user-defined meta:name="DC.title">Kennisgeving ontvangst aanvraag omgevingsvergunning voor het realiseren van een landschapstrap op locatie Bilwijk tussen Stolwijk en Haastrech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69</meta:user-defined>
    <meta:user-defined meta:name="OVERHEIDop.GmbID/DC.identifier">gmb-2026-390669</meta:user-defined>
    <meta:user-defined meta:name="OVERHEIDop.versieInformatie"/>
  </office:meta>
</office:document-meta>
</file>