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uinroosweg 11, 2597 K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maken van een carport met oplaadplek in de tuin van het pand Duinroosweg 11</text:p>
            <text:p text:style-name="common-al"/>
            <text:p text:style-name="common-al">Ons kenmerk: VTH2026-6683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uinroosweg 11, 2597 K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6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32</meta:user-defined>
    <meta:user-defined meta:name="DCTERMS.abstract">het maken van een carport met oplaadplek in de tuin van het pand Duinroosweg 11</meta:user-defined>
    <dc:language>nl</dc:language>
    <meta:user-defined meta:name="OVERHEIDop.locatietype/OVERHEIDop.gebiedsmarkering">Punt</meta:user-defined>
    <meta:user-defined meta:name="DC.title">Omgevingsvergunning - Aangevraagd, Duinroosweg 11, 2597 KJ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57</meta:user-defined>
    <meta:user-defined meta:name="OVERHEIDop.GmbID/DC.identifier">gmb-2026-390657</meta:user-defined>
    <meta:user-defined meta:name="OVERHEIDop.versieInformatie"/>
  </office:meta>
</office:document-meta>
</file>