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voorwerp op of aan de weg plaatsen ontheffing op de locatie Tuinstraat 41, 2931 AX Krimpen aan de L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7-08-2026 heeft de gemeente een aanvraag ontvangen voor een voorwerp op of aan de weg plaatsen ontheffing voor voorwerp op of aan de weg plaatsen ontheffing van 10-09-2026 tot 18-09-2026 op de locatie Tuinstraat 41, 2931 AX Krimpen aan de Lek. De aanvraag is geregistreerd onder zaaknummer 19311967329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064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9311967329</meta:user-defined>
    <dc:language>nl</dc:language>
    <meta:user-defined meta:name="OVERHEIDop.locatietype/OVERHEIDop.gebiedsmarkering">Punt</meta:user-defined>
    <meta:user-defined meta:name="DC.title">Kennisgeving ontvangst aanvraag voor voorwerp op of aan de weg plaatsen ontheffing op de locatie Tuinstraat 41, 2931 AX Krimpen aan de Le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41</meta:user-defined>
    <meta:user-defined meta:name="OVERHEIDop.GmbID/DC.identifier">gmb-2026-390641</meta:user-defined>
    <meta:user-defined meta:name="OVERHEIDop.versieInformatie"/>
  </office:meta>
</office:document-meta>
</file>