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verhoeksplein 2 1031K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ing brandcompartimentering Breitner Academie</text:p>
            <text:p text:style-name="common-al">Zaakadres: Overhoeksplein 2 1031KS Amsterdam</text:p>
            <text:p text:style-name="common-al">Datum ontvangst: 07-07-2026</text:p>
            <text:p text:style-name="common-al">Zaaknummer: Z2026-030080</text:p>
            <text:p text:style-name="common-al">DSO-nummer: 202607070227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64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4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4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080</meta:user-defined>
    <meta:user-defined meta:name="DCTERMS.abstract">wijziging brandcompartimentering Breitner Academ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verhoeksplein 2 1031KS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40</meta:user-defined>
    <meta:user-defined meta:name="OVERHEIDop.GmbID/DC.identifier">gmb-2026-390640</meta:user-defined>
    <meta:user-defined meta:name="OVERHEIDop.versieInformatie"/>
  </office:meta>
</office:document-meta>
</file>