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beheerder exploitatievergunning Boerske (Hornbach) - Wendelring 3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Wijziging beheerder exploitatievergunning (Wendelring 3 6515 AN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8821</text:p>
            <text:p text:style-name="common-al">
            <text:span text:style-name="nadrukvet">Product: </text:span>Wijziging beheerder exploitatievergunning</text:p>
            <text:p text:style-name="common-al">
            <text:span text:style-name="nadrukvet">Ontvangst: </text:span>05-08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8821/c88dcedc-864c-4b7a-8774-f7c1c5588946.pdf" xlink:type="simple">https://besluitenapv.nijmegen.nl/ZD2600098821/c88dcedc-864c-4b7a-8774-f7c1c5588946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63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beheerder exploitatievergunning Boerske (Hornbach) - Wendelring 3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38</meta:user-defined>
    <meta:user-defined meta:name="OVERHEIDop.GmbID/DC.identifier">gmb-2026-390638</meta:user-defined>
    <meta:user-defined meta:name="OVERHEIDop.versieInformatie"/>
  </office:meta>
</office:document-meta>
</file>