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Evenemententerrein De Kuip,  Bloemendalsweg 1B te Colmschate (168129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5 van de Algemene plaatselijke verordening een aanvraag van Circus Renz International ontvangen voor het evenement Circus Renz International plaatsvindend van 2 oktober 2026 t/m 4 oktober 2026 , 9 oktober 2026 t/m 11 oktober 2026 en 16 oktober 2026 t/m 18 oktober 2026 op Evenemententerrein De Kuip,  Bloemendalsweg 1B te Colmschate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8129-2026 noemen? De aanvraag ligt van 18 augustus t/m 01 september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06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evenementenvergunning, Evenemententerrein De Kuip,  Bloemendalsweg 1B te Colmschate (168129-2026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37</meta:user-defined>
    <meta:user-defined meta:name="OVERHEIDop.GmbID/DC.identifier">gmb-2026-390637</meta:user-defined>
    <meta:user-defined meta:name="OVERHEIDop.versieInformatie"/>
  </office:meta>
</office:document-meta>
</file>