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Horeca Kermis Limmen 2026 Eetbar Lekker, op 13 en 14 september 2026, Dusseldorperweg 56, 1906AL Limmen, verzenddatum 14 augustus 2026 (Z2026-000064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063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6412</meta:user-defined>
    <meta:user-defined meta:name="DCTERMS.abstract">evenementenvergunning Horeca Kermis Limmen 2026 Eetbar LekkerDusseldorperweg 56, 1906AL Limmen, verzenddatum 14 augustus 2026 (Z2026-00006412)</meta:user-defined>
    <dc:language>nl</dc:language>
    <meta:user-defined meta:name="OVERHEIDop.locatietype/OVERHEIDop.gebiedsmarkering">Punt</meta:user-defined>
    <meta:user-defined meta:name="DC.title">Gemeente Castricum, verleende evenementenvergunning Horeca Kermis Limmen 2026 Eetbar Lekker, op 13 en 14 september 2026, Dusseldorperweg 56, 1906AL Limmen, verzenddatum 14 augustus 2026 (Z2026-00006412)</meta:user-defined>
    <meta:user-defined meta:name="DCTERMS.W3CDTF/DCTERMS.available">2026-08-18</meta:user-defined>
    <meta:user-defined meta:name="DCTERMS.W3CDTF/OVERHEIDop.jaargang">2026</meta:user-defined>
    <meta:user-defined meta:name="OVERHEIDop.publicationIssue">390635</meta:user-defined>
    <meta:user-defined meta:name="OVERHEIDop.GmbID/DC.identifier">gmb-2026-390635</meta:user-defined>
    <meta:user-defined meta:name="OVERHEIDop.versieInformatie"/>
  </office:meta>
</office:document-meta>
</file>