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intern wijzigen van de woning (muurdoorbraak), van Leeuwenstraat 118, 2273 VS Voorburg - kenmerk 24297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intern wijzigen van de woning (muurdoorbraak)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4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63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29729</meta:user-defined>
    <dc:language>nl</dc:language>
    <meta:user-defined meta:name="OVERHEIDop.locatietype/OVERHEIDop.gebiedsmarkering">Punt</meta:user-defined>
    <meta:user-defined meta:name="DC.title">Omgevingsvergunning verleend voor het intern wijzigen van de woning (muurdoorbraak), van Leeuwenstraat 118, 2273 VS Voorburg - kenmerk 2429729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34</meta:user-defined>
    <meta:user-defined meta:name="OVERHEIDop.GmbID/DC.identifier">gmb-2026-390634</meta:user-defined>
    <meta:user-defined meta:name="OVERHEIDop.versieInformatie"/>
  </office:meta>
</office:document-meta>
</file>