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0, 21, 22, 25,26 en 27 augustus 2026, tijdens de  Introductie Faberplein - Mariënburg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Ontheffing art.35 Alcoholwet (Mariënburg bij het kunstgras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2377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5-06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2377/70365de0-f715-447d-a077-74c41d893053.pdf" xlink:type="simple">https://besluitenapv.nijmegen.nl/ZD2600082377/70365de0-f715-447d-a077-74c41d89305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6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0, 21, 22, 25,26 en 27 augustus 2026, tijdens de  Introductie Faberplein - Mariënburg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31</meta:user-defined>
    <meta:user-defined meta:name="OVERHEIDop.GmbID/DC.identifier">gmb-2026-390631</meta:user-defined>
    <meta:user-defined meta:name="OVERHEIDop.versieInformatie"/>
  </office:meta>
</office:document-meta>
</file>