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kappen van 2 scheefstaande dennenbomen, Valkenierstraat 25, 1825 BD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Valkenierstraat 25, 1825 BD Alkmaar<text:span text:style-name="nadrukvet">; </text:span>het kappen van 2 scheefstaande dennenbomen</text:p>
            <text:p text:style-name="common-al">
            
          </text:p>
            <text:p text:style-name="common-al">Datum ontvangst: 14-08-2026</text:p>
            <text:p text:style-name="common-al">Zaaknummer: 00001400630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063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3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3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0001400630</meta:user-defined>
    <dc:language>nl</dc:language>
    <meta:user-defined meta:name="OVERHEIDop.locatietype/OVERHEIDop.gebiedsmarkering">Punt</meta:user-defined>
    <meta:user-defined meta:name="DC.title">Omgevingsvergunning aangevraagd: het kappen van 2 scheefstaande dennenbomen, Valkenierstraat 25, 1825 BD Alkmaar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30</meta:user-defined>
    <meta:user-defined meta:name="OVERHEIDop.GmbID/DC.identifier">gmb-2026-390630</meta:user-defined>
    <meta:user-defined meta:name="OVERHEIDop.versieInformatie"/>
  </office:meta>
</office:document-meta>
</file>