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zijde van de woning Beverveen 414, 3205 AM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Activiteiten : Bouwactiviteit (omgevingsplan)</text:p>
            <text:p text:style-name="common-al">Waar : Beverveen 414, 3205 AM Spijkenisse</text:p>
            <text:p text:style-name="common-al">Soort procedure : Gewoon (regulier).</text:p>
            <text:p text:style-name="common-al">Dossiernummer : 19304971135</text:p>
            <text:p text:style-name="common-al">Datum ontvangst : 01-07-2026</text:p>
            <text:p text:style-name="common-al">Datum besluit : 14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062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71135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zijde van de woning Beverveen 414, 3205 AM Spijkeniss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29</meta:user-defined>
    <meta:user-defined meta:name="OVERHEIDop.GmbID/DC.identifier">gmb-2026-390629</meta:user-defined>
    <meta:user-defined meta:name="OVERHEIDop.versieInformatie"/>
  </office:meta>
</office:document-meta>
</file>