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COD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20 augustus 2026</text:span>
          </text:p>
            <text:p text:style-name="common-al">Het college van burgemeester en wethouders van Apeldoorn maakt hierbij bekend dat hij voornemens is om een begrotingssubsidie van € 8.992.742 (incl. subsidie voor de inzet van combinatiefunctionarissen) voor kalenderjaar 2027 te verlenen aan Stichting CODA voor het uitvoeren van de volgende activiteiten: uitvoeren van culturele taken. CODA (Cultuur Onder Dak Apeldoorn) is een plek om ontmoeting te bevorderen rondom kennis en cultuur, museum, bibliotheek, archief en makerspace onder één dak. CODA bestaat uit de openbare bibliotheek met een centrale vestiging in het centrum van Apeldoorn, filialen en jeugd/buurtbibliotheken in de wijken en een CODA Bibliotheekbus voor de wijken, dorpen en schoolpleinen. Met het Taalhuis werkt CODA aan taalachterstanden en is daarnaast het Informatiepunt Digitale Overheid. CODA is tevens een museum met collecties op het gebied van moderne kunst, vormgeving, historische objecten en sieraden. Daarnaast ondersteunt CODA het lokale erfgoedveld en is het Erfgoedhuis gehuisvest in de centrale vestiging. Hier bevindt zich ook het Archief, dat publiekelijke toegankelijk is. CODA beschikt tevens over een ExperienceLab (en Daktuin) waar zowel de jeugd als volwassenen hun talent kunnen ontdekken in oude ambachten en nieuwe technieken. CODA biedt structureel educatieve programma’s voor het onderwijs, vanuit al haar functionaliteiten en is samen met de gemeente en het Erfgoedplatform Apeldoorn initiatiefnemer van Het grote verhaal van Apeldoorn.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 </text:p>
            <text:p text:style-name="common-al">De subsidie is bedoeld voor een organisatie die beschikt over een publiek toegankelijke bibliotheekvoorziening met een centrale vestiging, wijkvestigingen en aanvullende voorzieningen voor inwoners van de gemeente Apeldoorn. De subsidie is daarnaast bedoeld voor een organisatie die de functies van openbare bibliotheek, museum, archief, erfgoedhuis en makerspace integraal en in samenhang uitvoert. Ook is de subsidie bedoeld voor een organisatie die beschikt over een fysieke infrastructuur waarmee culturele, educatieve en erfgoedactiviteiten structureel beschikbaar zijn voor inwoners van Apeldoorn, waaronder onderwijsinstellingen, verenigingen en overige maatschappelijke partners. De subsidie is bedoeld voor een organisatie die beschikt over de capaciteit om uitvoering te geven aan wettelijke en publieke taken op het gebied van bibliotheekwerk, taalbevordering, informatievoorziening, erfgoedbeheer, archiefbeheer en cultuureducatie. Tot slot is de subsidie bedoeld voor een organisatie die structureel educatieve programma's ontwikkelt en uitvoert voor het onderwijs, gericht op cultuur, erfgoed, taalvaardigheid, mediawijsheid en talentontwikkeling.</text:p>
            <text:p text:style-name="common-al">Stichting CODA voldoet aan bovenstaande. Stichting CODA exploiteert de openbare bibliotheekvoorziening van Apeldoorn met een centrale vestiging, wijklocaties, jeugd- en buurtbibliotheken en een bibliotheekbus. Zij vervult daarnaast de functies van museum, archief, erfgoedhuis en ExperienceLab en brengt deze functies samen binnen één organisatie. Zij is de enige publiek gefinancierde bibliotheek in de breedste zin des woord met een breed aanbod en met een structurele fysieke aanwezigheid in de stad, wijken en dorpen. Naast voornoemde functies, heeft Stichting CODA ook een educatieve taak. Zij verzorgt structureel educatieve programma's voor het onderwijs en biedt voorzieningen op het gebied van taalontwikkeling, digitale inclusie, erfgoed en cultuurparticipatie.</text:p>
            <text:p text:style-name="common-al">De langdurige en stabiele verankering geeft aan dat zij als enige partij daadwerkelijk in staat is om deze culturele taken uit te voeren. Stichting CODA beschikt over de voorzieningen, collecties, expertise en publiek toegankelijke infrastructuur die noodzakelijk zijn voor de uitvoering van deze taken.</text:p>
            <text:p text:style-name="common-al">Daarnaast maakt Stichting CODA structureel onderdeel uit van lokale en regionale samenwerkingsverbanden tussen culturele instellingen, maatschappelijke organisaties, bedrijven en overheden. Deze samenwerkingsrelaties zijn noodzakelijk voor de realisatie van stedelijke programmering en evenementen. Stichting CODA voert binnen de gemeente Apeldoorn een samenhangend geheel van bibliotheek-, museum-, archief-, erfgoed- en educatieve functies uit. Daarmee geeft de stichting uitvoering aan de culturele taken die in de door de gemeenteraad op 4 juli 2024 vastgestelde cultuur- en erfgoednota aan CODA zijn toegeschreven.</text:p>
            <text:p text:style-name="common-al">Gezamenlijk maken deze factoren duidelijk dat deze stichting de enige serieuze en realistische kandidaat is voor de begrotingssubsidie en de subsidie voor zogeheten combinatiefunctionarissen voor de in de nota aan CODA gekoppelde activiteiten en dat de investering rechtstreeks bijdraagt aan de versterking van het culturele klimaat in onze gemeente.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10">
              <text:list-item text:style-override="id1-3-2-1-1-10-1">
                <text:number>-</text:number>
                <text:p text:style-name="al">onderwerp: Reactie op voornemen begrotingssubsidie aan Stichting CODA; </text:p>
              </text:list-item>
              <text:list-item text:style-override="id1-3-2-1-1-10-2">
                <text:number>-</text:number>
                <text:p text:style-name="al">zaaknummer: 6209021;</text:p>
              </text:list-item>
              <text:list-item text:style-override="id1-3-2-1-1-10-3">
                <text:number>-</text:number>
                <text:p text:style-name="al">uw mailadres en telefoonnummer;</text:p>
              </text:list-item>
              <text:list-item text:style-override="id1-3-2-1-1-10-4">
                <text:number>-</text:number>
                <text:p text:style-name="al">een bijlage met onderbouwing waarom u van mening bent dat u in aanmerking komt voor deze subsidie en/of dat de criteria uit het voornemen niet objectief, toetsbaar of redelijk zijn;</text:p>
              </text:list-item>
              <text:list-item text:style-override="id1-3-2-1-1-10-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06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CODA</meta:user-defined>
    <meta:user-defined meta:name="DCTERMS.W3CDTF/DCTERMS.available">2026-08-20</meta:user-defined>
    <meta:user-defined meta:name="DCTERMS.W3CDTF/OVERHEIDop.jaargang">2026</meta:user-defined>
    <meta:user-defined meta:name="OVERHEIDop.publicationIssue">390623</meta:user-defined>
    <meta:user-defined meta:name="OVERHEIDop.GmbID/DC.identifier">gmb-2026-390623</meta:user-defined>
    <meta:user-defined meta:name="OVERHEIDop.versieInformatie"/>
  </office:meta>
</office:document-meta>
</file>