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ACEC</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20 augustus 2026</text:span>
          </text:p>
            <text:p text:style-name="common-al">Het college van burgemeester en wethouders van Apeldoorn maakt hierbij bekend dat hij voornemens is om een begrotingssubsidie van € 187.292 voor kalenderjaar 2027 te verlenen aan Stichting ACEC (Apeldoorns Centrum voor Eigentijdse Cultuur) voor het uitvoeren van de volgende activiteiten: activiteiten met betrekking tot de presentatie-instelling ACEC en de (regionale) adviesfunctie voor kunst in de openbare ruimte (KOR). Stichting ACEC wordt in de op 4 juli 2024 door de gemeenteraad vastgestelde cultuur- en erfgoednota genoemd als instelling die uitvoering geeft aan de daarin beschreven functies van presentatie-instelling voor hedendaagse beeldende kunst en adviesfunctie voor kunst in de openbare ruimte.</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beschikt over een presentatie-instelling voor hedendaagse beeldende kunst, waarin ruimte wordt geboden aan artistiek onderzoek, nieuwe artistieke uitingen en presentaties van professionele kunstenaars. De subsidie is daarnaast bedoeld voor een organisatie die beschikt over een platformfunctie voor professionele makers en culturele instellingen en die ontmoeting, samenwerking en kennisuitwisseling binnen de beeldende kunst faciliteert. Stichting ACEC vormt als presentatie-instelling de plek in Apeldoorn waar vernieuwende en experimentele beeldende kunst van hedendaagse kunstenaars (veelal voor het eerst) in aanraking komt met het publiek. De stichting biedt een platform voor jong talent, artistiek onderzoek, stadsdebatten en is tevens de instelling waar het publiek wordt uitgedaagd met nieuwe artistieke uitingen. De stichting is gepositioneerd tussen kleine lokale initiatieven en de museale functies in. De uitstraling is lokaal en regionaal met landelijke potentie. </text:p>
            <text:p text:style-name="common-al">De subsidie is bedoeld voor een organisatie die beschikt over een netwerk van professionele kunstenaars, culturele instellingen en andere culturele partners dat kan worden ingezet voor de uitvoering van de presentatie- en adviesfunctie. Stichting ACEC speelt een belangrijke rol in de lokale en regionale kunstenaars-community en vormt in Apeldoorn een ontmoetingsplek voor makers. De stichting heeft een breed netwerk bestaande uit professionele culturele instellingen en gevestigde en jonge makers. Deze relaties zijn in de loop der jaren opgebouwd en vormen een noodzakelijke voorwaarde voor kwaliteit en voor een gevarieerd en vernieuwend aanbod als presentatie-instelling. De brede samenwerking met lokale culturele partners en ondernemers zorgt voor een solide aanbod.</text:p>
            <text:p text:style-name="common-al">De subsidie is bedoeld voor een organisatie die beschikt over expertise op het gebied van kunst in de openbare ruimte (KOR) en die in staat is te adviseren en te begeleiden bij kunstopdrachten in de openbare ruimte. De subsidie is daarnaast bedoeld voor een organisatie die de functies van presentatie-instelling voor hedendaagse beeldende kunst en expertisecentrum voor kunst in de openbare ruimte in samenhang kan uitvoeren. Stichting ACEC vervult ook de rol van expertisecentrum voor kunst in de openbare ruimte. Dit krijgt onder meer vorm in de artistieke begeleiding van kunstopdrachten in de openbare ruimte van de gemeente Apeldoorn, maar ook regionaal. Het brede netwerk van culturele makers versterkt deze rol. De combinatie van presentatie-instelling, expertisecentrum voor KOR en ontmoetingscentrum voor culturele makers maakt dat het college van oordeel is dat redelijkerwijs mag worden aangenomen dat Stichting ACEC als enige serieuze gegadigde voor deze subsidie in aanmerking komt.</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9">
              <text:list-item text:style-override="id1-3-2-1-1-9-1">
                <text:number>-</text:number>
                <text:p text:style-name="al">onderwerp: Reactie op voornemen begrotingssubsidie aan Stichting ACEC; </text:p>
              </text:list-item>
              <text:list-item text:style-override="id1-3-2-1-1-9-2">
                <text:number>-</text:number>
                <text:p text:style-name="al">zaaknummer: 6210173;</text:p>
              </text:list-item>
              <text:list-item text:style-override="id1-3-2-1-1-9-3">
                <text:number>-</text:number>
                <text:p text:style-name="al">uw mailadres en telefoonnummer;</text:p>
              </text:list-item>
              <text:list-item text:style-override="id1-3-2-1-1-9-4">
                <text:number>-</text:number>
                <text:p text:style-name="al">een bijlage met onderbouwing waarom u van mening bent dat u in aanmerking komt voor deze subsidie en/of dat de criteria uit het voornemen niet objectief, toetsbaar of redelijk zijn;</text:p>
              </text:list-item>
              <text:list-item text:style-override="id1-3-2-1-1-9-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6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ACEC</meta:user-defined>
    <meta:user-defined meta:name="DCTERMS.W3CDTF/DCTERMS.available">2026-08-20</meta:user-defined>
    <meta:user-defined meta:name="DCTERMS.W3CDTF/OVERHEIDop.jaargang">2026</meta:user-defined>
    <meta:user-defined meta:name="OVERHEIDop.publicationIssue">390621</meta:user-defined>
    <meta:user-defined meta:name="OVERHEIDop.GmbID/DC.identifier">gmb-2026-390621</meta:user-defined>
    <meta:user-defined meta:name="OVERHEIDop.versieInformatie"/>
  </office:meta>
</office:document-meta>
</file>