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het verlenen van een begrotingssubsidie aan Stichting Nationale Jeugdorkesten Neder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ublicatiedatum: 20 augustus 2026</text:span>
          </text:p>
            <text:p text:style-name="common-al">Het college van burgemeester en wethouders van Apeldoorn maakt hierbij bekend dat hij voornemens is om een begrotingssubsidie van € 204.193 voor kalenderjaar 2027 te verlenen aan Stichting Nationale Jeugdorkesten Nederland (NJON) voor het uitvoeren van de volgende activiteiten: de brede ontwikkeling van jonge musici met de 3 orkesten als fundament en het jaarlijkse festival muziekzomer Gelderland. NJON wordt in de op 4 juli 2024 door de gemeenteraad vastgestelde cultuur- en erfgoednota genoemd als organisatie die uitvoering geeft aan de daarin beschreven functie op het gebied van talentontwikkeling en klassieke muziek.</text:p>
            <text:p text:style-name="common-al">Deze subsidie wordt verstrekt zonder een tenderprocedure, omdat het college van oordeel is dat er op basis van objectieve, toetsbare en redelijke criteria slechts één serieuze gegadigde in aanmerking komt voor deze subsidie.</text:p>
            <text:p text:style-name="common-al">Het college heeft de volgende criteria gehanteerd om te bepalen of er sprake is van slechts één serieuze gegadigde:</text:p>
            <text:p text:style-name="common-al">De subsidie is bedoeld voor een organisatie die een landelijke functie vervult op het gebied van talentontwikkeling voor jonge musici van Nederland vanaf 14 jaar tot en met young professionals op het gebied van ensemble- en orkestspel. De subsidie is tevens bedoeld voor een organisatie die een brug slaat tussen opleiding en beroepspraktijk en zo een aanvulling vormt op het individuele muziekonderwijs en de conservatoria. Tot slot is de subsidie bedoeld voor een organisatie die beschikt over de organisatorische capaciteit en het netwerk om een meerdaags Gelders muziekfestival met deelnemers en publiek te realiseren en een bijdrage levert aan het culturele klimaat in Apeldoorn door structurele activiteiten, uitvoeringen en educatieve programma's in en vanuit de gemeente Apeldoorn te organiseren.</text:p>
            <text:p text:style-name="common-al">Stichting Nationale Jeugdorkesten Nederland (NJON) vervult een landelijke functie op het gebied van talentontwikkeling voor jonge musici en biedt een breed en divers programma waarmee zij jonge musici voorbereiden op de praktijk van de toekomst en zo impact genereren op de muzieksector in zijn geheel. De organisatie werkt met drie orkesten die verschillende ontwikkelingsfasen van jonge musici vertegenwoordigen: het Jeugdorkest Nederland (JON), het Nationaal Jeugdorkest (NJO) en Jong Metropole. Via deze orkesten worden jonge musici voorbereid op een professionele loopbaan binnen de muzieksector. Nagenoeg alle aspecten van het moderne muziekbedrijf komen aan bod: interdisciplinaire samenwerkingen, het spelen van een uitgebreid repertoire van klassiek symfonische tot nieuwe muziek, jazz en pop, en het optreden op ongebruikelijke locaties en voor zeer diverse publieksgroepen. Verder beschikt NJON over de organisatorische capaciteit, expertise en het netwerk om jaarlijks het festival Muziekzomer Gelderland te organiseren. Dit festival vormt een integraal onderdeel van de talentontwikkeling van de deelnemende musici en biedt hen een podium voor praktijkervaring.</text:p>
            <text:p text:style-name="common-al">De activiteiten van NJON worden bovendien in belangrijke mate in en vanuit Apeldoorn ontwikkeld. De projecten met ruim 450 musici per jaar worden in en vanuit Apeldoorn ontwikkeld en leiden tot uitvoeringen, participatie- en sociaalmaatschappelijke programma’s, waarvan er elk jaar 70 in en rond Apeldoorn plaats vinden. Interdisciplinaire samenwerkingen, repertoire van klassiek symfonische tot nieuwe muziek, jazz en pop, en het optreden op ongebruikelijke locaties en voor zeer diverse publieksgroepen komen aan bod. Daarnaast vervult NJON met projecten voor scholen, kinderen en amateurmuzikanten ook een rol binnen de gehele keten van muzikale talentontwikkeling.</text:p>
            <text:p text:style-name="common-al">Daarnaast is de stichting structureel betrokken bij activiteiten in samenwerking met (inter-)nationale partners en maakt NJON integraal onderdeel uit van lokale netwerken waarin culturele instellingen, maatschappelijke organisaties, bedrijven en overheden participeren.</text:p>
            <text:p text:style-name="common-al">Gezamenlijk maken deze factoren duidelijk dat deze organisatie de enige serieuze en realistische kandidaat is. Iedere serieuze gegadigde die van mening is dat hij in aanmerking komt voor deze subsidie en/of dat de criteria niet objectief, toetsbaar of redelijk zijn, kan uiterlijk binnen 8 weken na publicatiedatum van dit voornemen schriftelijk reageren bij het college van burgemeester en wethouders van Apeldoorn. Dit kan via: <text:a xlink:href="https://www.apeldoorn.nl/werken-en-leren/ondernemen/subsidies-ondernemers/begrotingssubsidie" xlink:type="simple"><text:span text:style-name="nadrukondlijn">Begrotingssubsidie | Gemeente Apeldoorn</text:span></text:a> met DigiD of E-herkenning. Vermeld in de reactie in ieder geval:</text:p>
            <text:list text:style-name="id1-3-2-1-1-10">
              <text:list-item text:style-override="id1-3-2-1-1-10-1">
                <text:number>-</text:number>
                <text:p text:style-name="al">onderwerp: Reactie op voornemen begrotingssubsidie aan Stichting Nationale Jeugdorkesten Nederland;</text:p>
              </text:list-item>
              <text:list-item text:style-override="id1-3-2-1-1-10-2">
                <text:number>-</text:number>
                <text:p text:style-name="al">zaaknummer: 6209508;</text:p>
              </text:list-item>
              <text:list-item text:style-override="id1-3-2-1-1-10-3">
                <text:number>-</text:number>
                <text:p text:style-name="al">uw mailadres en telefoonnummer;</text:p>
              </text:list-item>
              <text:list-item text:style-override="id1-3-2-1-1-10-4">
                <text:number>-</text:number>
                <text:p text:style-name="al">een bijlage met onderbouwing waarom u van mening bent dat u in aanmerking komt voor deze subsidie en/of dat de criteria uit het voornemen niet objectief, toetsbaar of redelijk zijn;</text:p>
              </text:list-item>
              <text:list-item text:style-override="id1-3-2-1-1-10-5">
                <text:number>-</text:number>
                <text:p text:style-name="al">als de reactie voor iemand anders wordt ingediend, upload dan een machtiging.</text:p>
              </text:list-item>
            </text:list>
            <text:p text:style-name="last-al">Na afloop van de reactietermijn beoordeelt het college of het voornemen wordt doorgezet, aangepast of ingetrokken. Indien nodig wordt het voornemen heroverwogen en wordt gemotiveerd waarom een reactie wel of niet wordt over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062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2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2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Financiën | Organisatie en beleid</meta:user-defined>
    <meta:user-defined meta:name="OVERHEIDop.Rubriek/DC.type">andere beschikking</meta:user-defined>
    <dc:language>nl</dc:language>
    <meta:user-defined meta:name="OVERHEIDop.locatietype/OVERHEIDop.gebiedsmarkering">Gemeente</meta:user-defined>
    <meta:user-defined meta:name="DC.title">Bekendmaking van het voornemen  tot het verlenen van een begrotingssubsidie aan Stichting Nationale Jeugdorkesten Nederland</meta:user-defined>
    <meta:user-defined meta:name="DCTERMS.W3CDTF/DCTERMS.available">2026-08-20</meta:user-defined>
    <meta:user-defined meta:name="DCTERMS.W3CDTF/OVERHEIDop.jaargang">2026</meta:user-defined>
    <meta:user-defined meta:name="OVERHEIDop.publicationIssue">390620</meta:user-defined>
    <meta:user-defined meta:name="OVERHEIDop.GmbID/DC.identifier">gmb-2026-390620</meta:user-defined>
    <meta:user-defined meta:name="OVERHEIDop.versieInformatie"/>
  </office:meta>
</office:document-meta>
</file>