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0">
      <text:list-level-style-bullet text:bullet-char="-" text:level="1">
        <style:list-level-properties text:min-label-width="10mm"/>
      </text:list-level-style-bullet>
    </text:list-style>
    <text:list-style style:name="id1-3-2-1-1-10-1">
      <text:list-level-style-bullet text:bullet-char="-" text:level="1">
        <style:list-level-properties text:min-label-width="10mm"/>
      </text:list-level-style-bullet>
    </text:list-style>
    <text:list-style style:name="id1-3-2-1-1-10-2">
      <text:list-level-style-bullet text:bullet-char="-" text:level="1">
        <style:list-level-properties text:min-label-width="10mm"/>
      </text:list-level-style-bullet>
    </text:list-style>
    <text:list-style style:name="id1-3-2-1-1-10-3">
      <text:list-level-style-bullet text:bullet-char="-" text:level="1">
        <style:list-level-properties text:min-label-width="10mm"/>
      </text:list-level-style-bullet>
    </text:list-style>
    <text:list-style style:name="id1-3-2-1-1-10-4">
      <text:list-level-style-bullet text:bullet-char="-" text:level="1">
        <style:list-level-properties text:min-label-width="10mm"/>
      </text:list-level-style-bullet>
    </text:list-style>
    <text:list-style style:name="id1-3-2-1-1-10-5">
      <text:list-level-style-bullet text:bullet-char="-" text:level="1">
        <style:list-level-properties text:min-label-width="10mm"/>
      </text:list-level-style-bullet>
    </text:list-style>
  </office:automatic-styles>
  <office:body>
    <office:text>
      <text:p text:style-name="new_page_staatscourant"/>
      <text:p text:style-name="single-kop-titel">Bekendmaking van het voornemen tot het verlenen van een begrotingssubsidie aan Stichting De Ereprijs</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Publicatiedatum: 20 augustus 2026</text:span>
          </text:p>
            <text:p text:style-name="common-al">Het college van burgemeester en wethouders van Apeldoorn maakt hierbij bekend dat hij voornemens is om een begrotingssubsidie van € 110.231 voor kalenderjaar 2027 te verlenen aan Stichting De Ereprijs voor het uitvoeren van de volgende activiteiten: het initiëren, opdrachtgeven tot en uitvoeren van actuele composities door Orkest De Ereprijs en tonen hoe vakmanschap de kwaliteit van experiment ondersteunt middels diverse uitvoeringen en concerten. Orkest De Ereprijs wordt in de op 4 juli 2024 door de gemeenteraad vastgestelde cultuur- en erfgoednota genoemd als organisatie die uitvoering geeft aan de daarin beschreven functie op het gebied van talentontwikkeling en klassieke muziek.</text:p>
            <text:p text:style-name="common-al">Deze subsidie wordt verstrekt zonder een tenderprocedure, omdat het college van oordeel is dat er op basis van objectieve, toetsbare en redelijke criteria slechts één serieuze gegadigde in aanmerking komt voor deze subsidie.</text:p>
            <text:p text:style-name="common-al">Het college heeft de volgende criteria gehanteerd om te bepalen of er sprake is van slechts één serieuze gegadigde:</text:p>
            <text:p text:style-name="common-al">De subsidie is bedoeld voor een organisatie die opdracht geeft tot het schrijven van actuele composities en deze tot uitvoer brengt. Daarnaast is de subsidie bedoeld voor een organisatie die beschikt over een professioneel ensemble dat specifiek is ingericht op de uitvoering van hedendaagse gecomponeerde muziek en die aantoonbare ervaring heeft met talentontwikkeling van jonge componisten en musici en educatie. Ook is de subsidie bedoeld voor een organisatie die beschikt over de organisatorische capaciteit om jaarlijks meerjarige programma’s, concertseries en internationale talentontwikkelingstrajecten te organiseren. Tot slot is de subsidie bedoeld voor een organisatie die samenwerkt met culturele, maatschappelijke en onderwijsinstellingen op lokaal, regionaal en (inter)nationaal niveau.</text:p>
            <text:p text:style-name="common-al">De Ereprijs vervult al ruim 45 jaar een unieke functie binnen de hedendaagse gecomponeerde muziek in Oost-Nederland. De organisatie geeft structureel opdracht tot het schrijven van nieuwe composities en voert deze vervolgens zelf uit. Inmiddels heeft De Ereprijs ruim 400 opdrachtcomposities laten schrijven en uitgevoerd. Daarnaast neemt De Ereprijs het initiatief voor vernieuwende interdisciplinaire projecten die het realiseert in samenwerking met partners. Het orkest heeft een vaste bezetting van 14 musici, bestaande uit twee fluiten, klarinet/basklarinet, twee saxofoons, trompet, twee trombones, hoorn, tuba, elektrische gitaar, basgitaar, piano en slagwerk (klassiek, modern, drums). Hiermee kan het orkest voldoen aan de vaak specifieke wensen van hedendaagse componisten. De opdrachten en concerten zijn multidisciplinair met een ruime keuze uit zangers, instrumentalisten, elektronische kunstenaars, dansers, theatermakers en filmmakers</text:p>
            <text:p text:style-name="common-al">De Ereprijs vervult bovendien een belangrijke rol op het gebied van talentontwikkeling. De organisatie organiseert al circa dertig jaar de International Young Composers Meeting in Apeldoorn. Tijdens dit internationale talentontwikkelingstraject krijgen jonge componisten de gelegenheid om onder begeleiding van ervaren professionals hun composities verder te ontwikkelen en uit te voeren, met een concert aan het einde en de mogelijkheid voor drie deelnemers om een compositie-opdracht te winnen. Daarnaast realiseert De Ereprijs jaarlijks een omvangrijk programma in Apeldoorn. Zo organiseert de stichting jaarlijks ongeveer vijftien concerten in de gemeente, waaronder de concertserie Aardlek. Binnen deze concertreeks worden nieuwe composities ontwikkeld en uitgevoerd rondom actuele maatschappelijke thema’s, waarbij samenwerking plaatsvindt met deskundigen uit andere disciplines, zoals kunst en wetenschap.</text:p>
            <text:p text:style-name="common-al">De Ereprijs voert actief beleid op samenwerking en het aangaan van nieuwe verbindingen tussen hedendaagse muziek, andere kunstvormen, educatie en talentontwikkeling. Daarnaast organiseert De Ereprijs luisterconcerten voor het onderwijs en maakt de stichting integraal onderdeel uit van lokale netwerken waarin culturele instellingen, maatschappelijke organisaties, bedrijven en overheden participeren.</text:p>
            <text:p text:style-name="common-al">Gezamenlijk maken deze factoren duidelijk dat deze organisatie de enige serieuze en realistische kandidaat is. Iedere serieuze gegadigde die van mening is dat hij in aanmerking komt voor deze subsidie en/of dat de criteria niet objectief, toetsbaar of redelijk zijn, kan uiterlijk binnen 8 weken na publicatiedatum van dit voornemen schriftelijk reageren bij het college van burgemeester en wethouders van Apeldoorn. Dit kan via: <text:a xlink:href="https://www.apeldoorn.nl/werken-en-leren/ondernemen/subsidies-ondernemers/begrotingssubsidie" xlink:type="simple"><text:span text:style-name="nadrukondlijn">Begrotingssubsidie | Gemeente Apeldoorn</text:span></text:a> met DigiD of E-herkenning. Vermeld in de reactie in ieder geval:</text:p>
            <text:list text:style-name="id1-3-2-1-1-10">
              <text:list-item text:style-override="id1-3-2-1-1-10-1">
                <text:number>-</text:number>
                <text:p text:style-name="al">onderwerp: Reactie op voornemen begrotingssubsidie aan Stichting De Ereprijs;</text:p>
              </text:list-item>
              <text:list-item text:style-override="id1-3-2-1-1-10-2">
                <text:number>-</text:number>
                <text:p text:style-name="al">zaaknummer: 6290036;</text:p>
              </text:list-item>
              <text:list-item text:style-override="id1-3-2-1-1-10-3">
                <text:number>-</text:number>
                <text:p text:style-name="al">uw mailadres en telefoonnummer;</text:p>
              </text:list-item>
              <text:list-item text:style-override="id1-3-2-1-1-10-4">
                <text:number>-</text:number>
                <text:p text:style-name="al">een bijlage met onderbouwing waarom u van mening bent dat u in aanmerking komt voor deze subsidie en/of dat de criteria uit het voornemen niet objectief, toetsbaar of redelijk zijn;</text:p>
              </text:list-item>
              <text:list-item text:style-override="id1-3-2-1-1-10-5">
                <text:number>-</text:number>
                <text:p text:style-name="al">als de reactie voor iemand anders wordt ingediend, upload dan een machtiging.</text:p>
              </text:list-item>
            </text:list>
            <text:p text:style-name="last-al">Na afloop van de reactietermijn beoordeelt het college of het voornemen wordt doorgezet, aangepast of ingetrokken. Indien nodig wordt het voornemen heroverwogen en wordt gemotiveerd waarom een reactie wel of niet wordt overgeno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peldoorn</text:p>
            </table:table-cell>
            <table:table-cell office:value-type="string" table:style-name="header.C">
              <text:p text:style-name="headerright"><text:span text:style-name="nr">Nr. 390619</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619</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619</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Apeldoorn</meta:user-defined>
    <meta:user-defined meta:name="OVERHEID.Informatietype/DC.type">officiële publicatie</meta:user-defined>
    <meta:user-defined meta:name="OVERHEID.Gemeente/DCTERMS.publisher">Apeldoorn</meta:user-defined>
    <meta:user-defined meta:name="OVERHEID.Gemeente/OVERHEID.authority">Apeldoorn</meta:user-defined>
    <meta:user-defined meta:name="OVERHEID.TaxonomieBeleidsagendaDecentraal/OVERHEID.category">Financiën | Organisatie en beleid</meta:user-defined>
    <meta:user-defined meta:name="OVERHEIDop.Rubriek/DC.type">andere beschikking</meta:user-defined>
    <dc:language>nl</dc:language>
    <meta:user-defined meta:name="OVERHEIDop.locatietype/OVERHEIDop.gebiedsmarkering">Gemeente</meta:user-defined>
    <meta:user-defined meta:name="DC.title">Bekendmaking van het voornemen tot het verlenen van een begrotingssubsidie aan Stichting De Ereprijs</meta:user-defined>
    <meta:user-defined meta:name="DCTERMS.W3CDTF/DCTERMS.available">2026-08-20</meta:user-defined>
    <meta:user-defined meta:name="DCTERMS.W3CDTF/OVERHEIDop.jaargang">2026</meta:user-defined>
    <meta:user-defined meta:name="OVERHEIDop.publicationIssue">390619</meta:user-defined>
    <meta:user-defined meta:name="OVERHEIDop.GmbID/DC.identifier">gmb-2026-390619</meta:user-defined>
    <meta:user-defined meta:name="OVERHEIDop.versieInformatie"/>
  </office:meta>
</office:document-meta>
</file>