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24 augustus 2026, tijdens de kennismaking dag van de FS Han - Staddijk 33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8-08-2026</text:p>
            <text:p text:style-name="common-al">
            <text:span text:style-name="nadrukvet">Omschrijving: </text:span>Ontheffing art.35 Alcoholwet (Staddijk 33 6537 TW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9637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07-08-2026</text:p>
            <text:p text:style-name="common-al">
            <text:span text:style-name="nadrukvet">Definitieve beschikking verzonden: </text:span>1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4 augustus 2026 tot en met 2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9637/cf242a11-81ee-40d4-bd47-ecb77b021e2d.pdf" xlink:type="simple">https://besluitenapv.nijmegen.nl/ZD2600099637/cf242a11-81ee-40d4-bd47-ecb77b021e2d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061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24 augustus 2026, tijdens de kennismaking dag van de FS Han - Staddijk 33 te Nijme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15</meta:user-defined>
    <meta:user-defined meta:name="OVERHEIDop.GmbID/DC.identifier">gmb-2026-390615</meta:user-defined>
    <meta:user-defined meta:name="OVERHEIDop.versieInformatie"/>
  </office:meta>
</office:document-meta>
</file>